
<file path=META-INF/manifest.xml><?xml version="1.0" encoding="utf-8"?>
<manifest:manifest xmlns:manifest="urn:oasis:names:tc:opendocument:xmlns:manifest:1.0"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/" manifest:version="1.2" manifest:media-type="application/vnd.oasis.opendocument.text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presentation="urn:oasis:names:tc:opendocument:xmlns:presentation:1.0" xmlns:smil="urn:oasis:names:tc:opendocument:xmlns:smil-compatible:1.0" xmlns:anim="urn:oasis:names:tc:opendocument:xmlns:animation:1.0" xmlns:officeooo="http://openoffice.org/2009/office" xmlns:chartooo="http://openoffice.org/2010/chart" office:version="1.2">
  <office:font-face-decls/>
  <office:automatic-styles>
    <style:style style:parent-style-name="LONormal" style:master-page-name="MasterPage2" style:family="paragraph" style:name="P9">
      <style:paragraph-properties fo:text-align="right"/>
      <style:text-properties fo:color="#000000" fo:font-family="Liberation Serif" style:font-family-asian="NSimSun" style:font-family-complex="Arial" fo:font-size="12pt" fo:language="pl" fo:country="PL" style:letter-kerning="true"/>
    </style:style>
    <style:style style:parent-style-name="LONormal" style:family="paragraph" style:name="P10">
      <style:paragraph-properties fo:text-align="right"/>
      <style:text-properties fo:color="#000000" fo:font-family="Liberation Serif" style:font-family-asian="NSimSun" style:font-family-complex="Arial" fo:font-size="12pt" fo:language="pl" fo:country="PL" style:letter-kerning="true"/>
    </style:style>
    <style:style style:parent-style-name="LONormal" style:family="paragraph" style:name="P11">
      <style:paragraph-properties fo:text-align="left"/>
      <style:text-properties fo:color="#000000" fo:font-family="Liberation Serif" style:font-family-asian="NSimSun" style:font-family-complex="Arial" fo:font-size="12pt" fo:language="pl" fo:country="PL" style:letter-kerning="true"/>
    </style:style>
    <style:style style:parent-style-name="LONormal" style:family="paragraph" style:name="P12">
      <style:paragraph-properties fo:text-align="left"/>
      <style:text-properties fo:color="#000000" fo:font-family="Liberation Serif" style:font-family-asian="NSimSun" style:font-family-complex="Arial" fo:font-size="12pt" fo:language="pl" fo:country="PL" style:letter-kerning="true"/>
    </style:style>
    <style:style style:parent-style-name="LONormal" style:family="paragraph" style:name="P13">
      <style:paragraph-properties fo:text-align="left"/>
      <style:text-properties fo:color="#000000" fo:font-family="Liberation Serif" style:font-family-asian="NSimSun" style:font-family-complex="Arial" fo:font-size="12pt" fo:language="pl" fo:country="PL" style:letter-kerning="true"/>
    </style:style>
    <style:style style:parent-style-name="LONormal" style:family="paragraph" style:name="P14">
      <style:paragraph-properties fo:text-align="center"/>
      <style:text-properties fo:color="#000000" fo:font-family="Liberation Serif" style:font-family-asian="NSimSun" style:font-family-complex="Arial" fo:font-size="12pt" fo:language="pl" fo:country="PL" style:letter-kerning="true"/>
    </style:style>
    <style:style style:family="text" style:name="T85">
      <style:text-properties fo:font-weight="bold"/>
    </style:style>
    <style:style style:family="text" style:name="T86">
      <style:text-properties fo:font-weight="bold"/>
    </style:style>
    <style:style style:parent-style-name="LONormal" style:family="paragraph" style:name="P15">
      <style:paragraph-properties fo:text-align="left"/>
      <style:text-properties fo:color="#000000" fo:font-family="Liberation Serif" style:font-family-asian="NSimSun" style:font-family-complex="Arial" fo:font-size="12pt" fo:language="pl" fo:country="PL" fo:font-weight="bold" style:letter-kerning="true"/>
    </style:style>
    <style:style style:family="text" style:name="T87">
      <style:text-properties fo:font-weight="bold"/>
    </style:style>
    <style:style style:parent-style-name="LONormal" style:family="paragraph" style:name="P16">
      <style:paragraph-properties fo:text-align="left"/>
      <style:text-properties fo:color="#000000" fo:font-family="Liberation Serif" style:font-family-asian="NSimSun" style:font-family-complex="Arial" fo:font-size="12pt" fo:language="pl" fo:country="PL" fo:font-weight="bold" style:letter-kerning="true"/>
    </style:style>
    <style:style style:family="text" style:name="T88">
      <style:text-properties fo:font-weight="bold"/>
    </style:style>
    <style:style style:parent-style-name="LONormal" style:family="paragraph" style:name="P17">
      <style:paragraph-properties fo:text-align="left"/>
      <style:text-properties fo:color="#000000" fo:font-family="Liberation Serif" style:font-family-asian="NSimSun" style:font-family-complex="Arial" fo:font-size="12pt" fo:language="pl" fo:country="PL" style:letter-kerning="true"/>
    </style:style>
    <style:style style:family="text" style:name="T89">
      <style:text-properties fo:font-weight="bold"/>
    </style:style>
    <style:style style:family="text" style:name="T90">
      <style:text-properties fo:font-family="Times New Roman" style:font-family-complex="Times New Roman" fo:font-weight="bold"/>
    </style:style>
    <style:style style:parent-style-name="Normal" style:family="paragraph" style:name="P18">
      <style:paragraph-properties fo:text-align="left"/>
      <style:text-properties fo:color="#000000" fo:font-family="Liberation Serif" style:font-family-asian="NSimSun" style:font-family-complex="Arial" fo:font-size="12pt" fo:language="pl" fo:country="PL" fo:font-weight="bold" style:letter-kerning="true"/>
    </style:style>
    <style:style style:parent-style-name="LONormal" style:family="paragraph" style:name="P19">
      <style:paragraph-properties fo:text-align="left"/>
      <style:text-properties fo:color="#000000" fo:font-family="Liberation Serif" style:font-family-asian="NSimSun" style:font-family-complex="Arial" fo:font-size="12pt" fo:language="pl" fo:country="PL" style:letter-kerning="true"/>
    </style:style>
    <style:style style:parent-style-name="LONormal" style:family="paragraph" style:name="P20">
      <style:paragraph-properties fo:text-align="left"/>
      <style:text-properties fo:color="#000000" fo:font-family="Liberation Serif" style:font-family-asian="NSimSun" style:font-family-complex="Arial" fo:font-size="12pt" fo:language="pl" fo:country="PL" style:letter-kerning="true"/>
    </style:style>
    <style:style style:parent-style-name="LONormal" style:family="paragraph" style:name="P21">
      <style:paragraph-properties fo:text-align="left"/>
      <style:text-properties fo:color="#000000" fo:font-family="Liberation Serif" style:font-family-asian="NSimSun" style:font-family-complex="Arial" fo:font-size="12pt" fo:language="pl" fo:country="PL" style:letter-kerning="true"/>
    </style:style>
    <style:style style:parent-style-name="LONormal" style:family="paragraph" style:name="P22">
      <style:paragraph-properties fo:text-align="left"/>
      <style:text-properties fo:color="#000000" fo:font-family="Liberation Serif" style:font-family-asian="NSimSun" style:font-family-complex="Arial" fo:font-size="12pt" fo:language="pl" fo:country="PL" style:letter-kerning="true"/>
    </style:style>
    <style:style style:parent-style-name="ListParagraph" style:family="paragraph" style:name="P23">
      <style:paragraph-properties fo:line-height="150%" fo:text-align="left" fo:margin-left="8.892cm" fo:text-indent="0cm"/>
      <style:text-properties fo:color="#000000" fo:font-family="Liberation Serif" style:font-family-asian="Calibri" style:font-family-complex="Arial" fo:font-size="12pt" fo:language="pl" fo:country="PL" style:letter-kerning="true"/>
    </style:style>
    <style:style style:parent-style-name="ListParagraph" style:family="paragraph" style:name="P24">
      <style:paragraph-properties fo:line-height="150%" fo:text-align="left" fo:margin-left="8.892cm" fo:text-indent="0cm"/>
      <style:text-properties fo:color="#000000" fo:font-family="Liberation Serif" style:font-family-asian="Calibri" style:font-family-complex="Arial" fo:font-size="12pt" fo:language="pl" fo:country="PL" style:letter-kerning="true"/>
    </style:style>
    <style:style style:parent-style-name="ListParagraph" style:family="paragraph" style:name="P25">
      <style:paragraph-properties fo:line-height="150%" fo:text-align="left" fo:margin-left="1.27cm" fo:text-indent="0cm"/>
      <style:text-properties fo:color="#000000" fo:font-family="Liberation Serif" style:font-family-asian="Calibri" style:font-family-complex="Arial" fo:font-size="12pt" fo:language="pl" fo:country="PL" style:letter-kerning="true"/>
    </style:style>
    <style:style style:parent-style-name="LONormal" style:family="paragraph" style:name="P26">
      <style:paragraph-properties fo:text-align="left"/>
      <style:text-properties fo:color="#000000" fo:font-family="Liberation Serif" style:font-family-asian="NSimSun" style:font-family-complex="Arial" fo:font-size="12pt" fo:language="pl" fo:country="PL" style:letter-kerning="true"/>
    </style:style>
    <style:style style:parent-style-name="LONormal" style:family="paragraph" style:name="P27">
      <style:paragraph-properties fo:text-align="left"/>
      <style:text-properties fo:color="#000000" fo:font-family="Liberation Serif" style:font-family-asian="NSimSun" style:font-family-complex="Arial" fo:font-size="12pt" fo:language="pl" fo:country="PL" style:letter-kerning="true"/>
    </style:style>
    <style:style style:parent-style-name="LONormal" style:family="paragraph" style:name="P28">
      <style:paragraph-properties fo:text-align="left"/>
      <style:text-properties fo:color="#000000" fo:font-family="Liberation Serif" style:font-family-asian="NSimSun" style:font-family-complex="Arial" fo:font-size="12pt" fo:language="pl" fo:country="PL" style:letter-kerning="true"/>
    </style:style>
    <style:style style:parent-style-name="ListParagraph" style:family="paragraph" style:name="P29">
      <style:paragraph-properties fo:line-height="150%" fo:text-align="left" fo:margin-left="8.892cm" fo:text-indent="0cm"/>
      <style:text-properties fo:color="#000000" fo:font-family="Liberation Serif" style:font-family-asian="Calibri" style:font-family-complex="Arial" fo:font-size="12pt" fo:language="pl" fo:country="PL" style:letter-kerning="true"/>
    </style:style>
    <style:style style:parent-style-name="LONormal" style:family="paragraph" style:name="P30">
      <style:paragraph-properties fo:text-align="left" fo:margin-left="1cm" fo:margin-right="0cm" fo:text-indent="0cm"/>
      <style:text-properties fo:color="#000000" fo:font-family="Liberation Serif" style:font-family-asian="NSimSun" style:font-family-complex="Arial" fo:font-size="12pt" fo:language="pl" fo:country="PL" style:letter-kerning="true"/>
    </style:style>
    <style:style style:parent-style-name="ListParagraph" style:family="paragraph" style:name="P31">
      <style:paragraph-properties fo:line-height="150%" fo:text-align="left" fo:margin-left="1.27cm" fo:text-indent="0cm"/>
      <style:text-properties fo:color="#000000" fo:font-family="Liberation Serif" style:font-family-asian="Calibri" style:font-family-complex="Arial" fo:font-size="12pt" fo:language="pl" fo:country="PL" style:letter-kerning="true"/>
    </style:style>
    <style:style style:parent-style-name="LONormal" style:family="paragraph" style:name="P32">
      <style:paragraph-properties fo:text-align="left"/>
      <style:text-properties fo:color="#000000" fo:font-family="Liberation Serif" style:font-family-asian="NSimSun" style:font-family-complex="Arial" fo:font-size="12pt" fo:language="pl" fo:country="PL" style:letter-kerning="true"/>
    </style:style>
    <style:style style:parent-style-name="LONormal" style:family="paragraph" style:name="P33">
      <style:paragraph-properties fo:text-align="left"/>
      <style:text-properties fo:color="#000000" fo:font-family="Liberation Serif" style:font-family-asian="NSimSun" style:font-family-complex="Arial" fo:font-size="12pt" fo:language="pl" fo:country="PL" style:letter-kerning="true"/>
    </style:style>
    <style:style style:parent-style-name="ListParagraph" style:list-style-name="WWNum1" style:family="paragraph" style:name="P34">
      <style:paragraph-properties fo:line-height="150%" fo:text-align="left"/>
      <style:text-properties fo:color="#000000" fo:font-family="Liberation Serif" style:font-family-asian="Calibri" style:font-family-complex="Arial" fo:font-size="12pt" fo:language="pl" fo:country="PL" style:letter-kerning="true"/>
    </style:style>
    <style:style style:parent-style-name="ListParagraph" style:list-style-name="WWNum1" style:family="paragraph" style:name="P35">
      <style:paragraph-properties fo:line-height="150%" fo:text-align="left"/>
      <style:text-properties fo:color="#000000" fo:font-family="Liberation Serif" style:font-family-asian="Calibri" style:font-family-complex="Arial" fo:font-size="12pt" fo:language="pl" fo:country="PL" style:letter-kerning="true"/>
    </style:style>
    <style:style style:parent-style-name="LONormal" style:family="paragraph" style:name="P36">
      <style:paragraph-properties fo:text-align="left"/>
      <style:text-properties fo:color="#000000" fo:font-family="Liberation Serif" style:font-family-asian="NSimSun" style:font-family-complex="Arial" fo:font-size="12pt" fo:language="pl" fo:country="PL" style:letter-kerning="true"/>
    </style:style>
    <style:style style:parent-style-name="LONormal" style:family="paragraph" style:name="P37">
      <style:paragraph-properties fo:text-align="left"/>
      <style:text-properties fo:color="#000000" fo:font-family="Liberation Serif" style:font-family-asian="NSimSun" style:font-family-complex="Arial" fo:font-size="12pt" fo:language="pl" fo:country="PL" style:letter-kerning="true"/>
    </style:style>
    <style:style style:parent-style-name="LONormal" style:family="paragraph" style:name="P38">
      <style:paragraph-properties fo:text-align="left"/>
      <style:text-properties fo:color="#000000" fo:font-family="Liberation Serif" style:font-family-asian="NSimSun" style:font-family-complex="Arial" fo:font-size="12pt" fo:language="pl" fo:country="PL" style:letter-kerning="true"/>
    </style:style>
    <style:style style:parent-style-name="LONormal" style:family="paragraph" style:name="P39">
      <style:paragraph-properties fo:text-align="left"/>
      <style:text-properties fo:color="#000000" fo:font-family="Liberation Serif" style:font-family-asian="NSimSun" style:font-family-complex="Arial" fo:font-size="12pt" fo:language="pl" fo:country="PL" style:letter-kerning="true"/>
    </style:style>
    <style:style style:parent-style-name="LONormal" style:family="paragraph" style:name="P40">
      <style:paragraph-properties fo:text-align="left"/>
      <style:text-properties fo:color="#000000" fo:font-family="Liberation Serif" style:font-family-asian="NSimSun" style:font-family-complex="Arial" fo:font-size="12pt" fo:language="pl" fo:country="PL" style:letter-kerning="true"/>
    </style:style>
    <style:style style:parent-style-name="LONormal" style:family="paragraph" style:name="P41">
      <style:paragraph-properties fo:text-align="left"/>
      <style:text-properties fo:color="#000000" fo:font-family="Liberation Serif" style:font-family-asian="NSimSun" style:font-family-complex="Arial" fo:font-size="12pt" fo:language="pl" fo:country="PL" style:letter-kerning="true"/>
    </style:style>
    <style:style style:parent-style-name="LONormal" style:family="paragraph" style:name="P42">
      <style:paragraph-properties fo:text-align="left"/>
      <style:text-properties fo:color="#000000" fo:font-family="Liberation Serif" style:font-family-asian="NSimSun" style:font-family-complex="Arial" fo:font-size="12pt" fo:language="pl" fo:country="PL" style:letter-kerning="true"/>
    </style:style>
    <style:style style:parent-style-name="LONormal" style:family="paragraph" style:name="P43">
      <style:paragraph-properties fo:text-align="left"/>
      <style:text-properties fo:color="#000000" fo:font-family="Liberation Serif" style:font-family-asian="NSimSun" style:font-family-complex="Arial" fo:font-size="12pt" fo:language="pl" fo:country="PL" style:letter-kerning="true"/>
    </style:style>
    <style:style style:parent-style-name="LONormal" style:family="paragraph" style:name="P44">
      <style:paragraph-properties fo:text-align="left"/>
      <style:text-properties fo:color="#000000" fo:font-family="Liberation Serif" style:font-family-asian="NSimSun" style:font-family-complex="Arial" fo:font-size="12pt" fo:language="pl" fo:country="PL" style:letter-kerning="true"/>
    </style:style>
    <style:style style:parent-style-name="ListParagraph" style:family="paragraph" style:name="P45">
      <style:paragraph-properties fo:line-height="150%" fo:text-align="left" fo:margin-left="8.892cm" fo:text-indent="0cm"/>
      <style:text-properties fo:color="#000000" fo:font-family="Liberation Serif" style:font-family-asian="Calibri" style:font-family-complex="Arial" fo:font-size="12pt" fo:language="pl" fo:country="PL" style:letter-kerning="true"/>
    </style:style>
    <style:style style:parent-style-name="LONormal" style:family="paragraph" style:name="P46">
      <style:paragraph-properties fo:text-align="left" fo:margin-left="0.7515cm" fo:margin-right="0cm" fo:text-indent="0cm"/>
      <style:text-properties fo:color="#000000" fo:font-family="Liberation Serif" style:font-family-asian="NSimSun" style:font-family-complex="Arial" fo:font-size="12pt" fo:language="pl" fo:country="PL" style:letter-kerning="true"/>
    </style:style>
    <style:style style:parent-style-name="ListParagraph" style:family="paragraph" style:name="P47">
      <style:paragraph-properties fo:line-height="150%" fo:text-align="left" fo:margin-left="1.27cm" fo:text-indent="0cm"/>
      <style:text-properties fo:color="#000000" fo:font-family="Liberation Serif" style:font-family-asian="Calibri" style:font-family-complex="Arial" fo:font-size="12pt" fo:language="pl" fo:country="PL" style:letter-kerning="true"/>
    </style:style>
    <style:style style:parent-style-name="LONormal" style:family="paragraph" style:name="P48">
      <style:paragraph-properties fo:text-align="left"/>
      <style:text-properties fo:color="#000000" fo:font-family="Liberation Serif" style:font-family-asian="NSimSun" style:font-family-complex="Arial" fo:font-size="12pt" fo:language="pl" fo:country="PL" style:letter-kerning="true"/>
    </style:style>
    <style:style style:parent-style-name="LONormal" style:family="paragraph" style:name="P49">
      <style:paragraph-properties fo:text-align="left"/>
      <style:text-properties fo:color="#000000" fo:font-family="Liberation Serif" style:font-family-asian="NSimSun" style:font-family-complex="Arial" fo:font-size="12pt" fo:language="pl" fo:country="PL" style:letter-kerning="true"/>
    </style:style>
    <style:style style:parent-style-name="LONormal" style:family="paragraph" style:name="P50">
      <style:paragraph-properties fo:text-align="left"/>
      <style:text-properties fo:color="#000000" fo:font-family="Liberation Serif" style:font-family-asian="NSimSun" style:font-family-complex="Arial" fo:font-size="12pt" fo:language="pl" fo:country="PL" style:letter-kerning="true"/>
    </style:style>
    <style:style style:parent-style-name="ListParagraph" style:family="paragraph" style:name="P51">
      <style:paragraph-properties fo:line-height="150%" fo:text-align="left" fo:margin-left="8.892cm" fo:text-indent="0cm"/>
      <style:text-properties fo:color="#000000" fo:font-family="Liberation Serif" style:font-family-asian="Calibri" style:font-family-complex="Arial" fo:font-size="12pt" fo:language="pl" fo:country="PL" style:letter-kerning="true"/>
    </style:style>
    <style:style style:parent-style-name="LONormal" style:family="paragraph" style:name="P52">
      <style:paragraph-properties fo:text-align="left" fo:margin-left="0.7515cm" fo:margin-right="0cm" fo:text-indent="0cm"/>
      <style:text-properties fo:color="#000000" fo:font-family="Liberation Serif" style:font-family-asian="NSimSun" style:font-family-complex="Arial" fo:font-size="12pt" fo:language="pl" fo:country="PL" style:letter-kerning="true"/>
    </style:style>
    <style:style style:parent-style-name="Normal" style:family="paragraph" style:name="P53">
      <style:paragraph-properties fo:text-align="left"/>
      <style:text-properties fo:color="#000000" fo:font-family="Liberation Serif" style:font-family-asian="NSimSun" style:font-family-complex="Arial" fo:font-size="12pt" fo:language="pl" fo:country="PL" style:letter-kerning="true"/>
    </style:style>
  </office:automatic-styles>
  <office:body>
    <office:text text:use-soft-page-breaks="true">
      <text:p text:style-name="P9"><text:span>Załącznik nr 3</text:span><text:bookmark-start text:name="_GoBack"/></text:p>
      <text:p text:style-name="P10"><text:span>do umowy z dn………..</text:span></text:p>
      <text:p text:style-name="P11"><text:span/></text:p>
      <text:p text:style-name="P12"><text:span/></text:p>
      <text:p text:style-name="P13"><text:span/></text:p>
      <text:p text:style-name="P14"><text:span text:style-name="T85"><text:s/></text:span><text:span text:style-name="T86">PROTOKÓŁ ODBIORU </text:span></text:p>
      <text:p text:style-name="P15"><text:span text:style-name="T87"/></text:p>
      <text:p text:style-name="P16"><text:span text:style-name="T88"/></text:p>
      <text:p text:style-name="P17"><text:span>sporządzony dnia.............................w................................... w sprawie odbioru przedmiotu umowy z dnia ……………….., którym jest : </text:span><text:span text:style-name="T89">„</text:span><text:span text:style-name="T90">Wykonanie, dostawa i montaż mebli biurowych dla Pedagogicznej Biblioteki Wojewódzkiej im. Gustawa Herlinga-Grudzińskiego w Kielcach<text:s text:c="2"/>filii w Busku-Zdroju.</text:span></text:p>
      <text:p text:style-name="P18"><text:span/></text:p>
      <text:p text:style-name="P19"><text:span/></text:p>
      <text:p text:style-name="P20"><text:span>Skład Komisji</text:span></text:p>
      <text:p text:style-name="P21"><text:span>Przedstawiciele Wykonawcy:</text:span></text:p>
      <text:p text:style-name="P22"><text:span/></text:p>
      <text:list>
        <text:list-item>
          <text:p text:style-name="P23"><text:span>1) …………………………………… </text:span></text:p>
        </text:list-item>
        <text:list-item>
          <text:p text:style-name="P24"><text:span/></text:p>
        </text:list-item>
        <text:list-item>
          <text:p text:style-name="P25"><text:span>2) ……………………………………</text:span></text:p>
        </text:list-item>
      </text:list>
      <text:p text:style-name="P26"><text:span/></text:p>
      <text:p text:style-name="P27"><text:span>Przedstawiciele Zamawiającego: </text:span></text:p>
      <text:p text:style-name="P28"><text:span/></text:p>
      <text:list>
        <text:list-item>
          <text:p text:style-name="P29"><text:span>1) …………………………………... </text:span></text:p>
        </text:list-item>
      </text:list>
      <text:p text:style-name="P30"><text:span/></text:p>
      <text:list>
        <text:list-item>
          <text:p text:style-name="P31"><text:span>2)…………………………………...</text:span></text:p>
        </text:list-item>
      </text:list>
      <text:p text:style-name="P32"><text:span/></text:p>
      <text:p text:style-name="P33"><text:span>Ustalenia Komisji dotyczące realizacji przedmiotu umowy:</text:span></text:p>
      <text:list text:style-name="WWNum1" text:continue-numbering="true">
        <text:list-item>
          <text:p text:style-name="P34"><text:span><text:s/></text:span><text:span>przedmiot umowy został wykonany zgodnie z umową z dnia ………….., </text:span></text:p>
        </text:list-item>
        <text:list-item>
          <text:p text:style-name="P35"><text:span>w stosunku do umowy wystąpiły następujące wady *: </text:span></text:p>
        </text:list-item>
      </text:list>
      <text:p text:style-name="P36"><text:span>................................................................................................................................................</text:span></text:p>
      <text:p text:style-name="P37"><text:span/></text:p>
      <text:p text:style-name="P38"><text:span>Inne wnioski Komisji: ......................................................................................................………....…</text:span></text:p>
      <text:p text:style-name="P39"><text:span>............................................................................................................................................................... Uzgodnienia dotyczące usunięcia stwierdzonych wad:</text:span></text:p>
      <text:p text:style-name="P40"><text:span>…………………………………………………………………………………………………………</text:span></text:p>
      <text:p text:style-name="P41"><text:span/></text:p>
      <text:p text:style-name="P42"><text:span>Na tym protokół zakończono i podpisano. </text:span></text:p>
      <text:p text:style-name="P43"><text:span>Przedstawiciele Wykonawcy:</text:span></text:p>
      <text:p text:style-name="P44"><text:span/></text:p>
      <text:list>
        <text:list-item>
          <text:p text:style-name="P45"><text:span>1)…………………………………… </text:span></text:p>
        </text:list-item>
      </text:list>
      <text:p text:style-name="P46"><text:span/></text:p>
      <text:list>
        <text:list-item>
          <text:p text:style-name="P47"><text:span>2)……………………………………</text:span></text:p>
        </text:list-item>
      </text:list>
      <text:p text:style-name="P48"><text:span/></text:p>
      <text:p text:style-name="P49"><text:span>Przedstawiciele Zamawiającego: </text:span></text:p>
      <text:p text:style-name="P50"><text:span/></text:p>
      <text:list>
        <text:list-item>
          <text:p text:style-name="P51"><text:span>1)…………………………………... </text:span></text:p>
        </text:list-item>
      </text:list>
      <text:p text:style-name="P52"><text:span/></text:p>
      <text:p text:style-name="P53"><text:bookmark-end text:name="_GoBack"/><text:span>2)…………………………………...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smil="urn:oasis:names:tc:opendocument:xmlns:smil-compatible:1.0" xmlns:anim="urn:oasis:names:tc:opendocument:xmlns:animation:1.0" xmlns:officeooo="http://openoffice.org/2009/office" xmlns:textooo="http://openoffice.org/2013/office" xmlns:tableooo="http://openoffice.org/2009/table" xmlns:drawooo="http://openoffice.org/2010/draw" xmlns:chartooo="http://openoffice.org/2010/chart" xmlns:calcext="urn:org:documentfoundation:names:experimental:calc:xmlns:calcext:1.0" xmlns:field="urn:openoffice:names:experimental:ooo-ms-interop:xmlns:field:1.0" xmlns:formx="urn:openoffice:names:experimental:ooxml-odf-interop:xmlns:form:1.0" xmlns:loext="urn:org:documentfoundation:names:experimental:office:xmlns:loext:1.0" xmlns:css3t="http://www.w3.org/TR/css3-text/" office:version="1.2">
  <office:font-face-decls/>
  <office:styles>
    <style:default-style style:family="text">
      <style:text-properties fo:font-family="Liberation Serif" style:font-family-asian="NSimSun" style:font-family-complex="Arial" fo:font-size="12pt" fo:language="pl" fo:country="PL" style:letter-kerning="true"/>
    </style:default-style>
    <style:default-style style:family="paragraph">
      <style:paragraph-properties style:tab-stop-distance="35.45pt"/>
      <style:text-properties fo:font-family="Liberation Serif" style:font-family-asian="NSimSun" style:font-family-complex="Arial" fo:font-size="12pt" fo:language="pl" fo:country="PL" style:letter-kerning="tru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family="graphic" style:name="Frame">
      <style:graphic-properties/>
    </style:style>
    <style:style style:family="graphic" style:name="Graphics">
      <style:graphic-properties/>
    </style:style>
    <style:style style:display-name="Normal" style:family="paragraph" style:name="Normal">
      <style:paragraph-properties fo:text-align="left" fo:margin-top="0pt" fo:margin-bottom="0pt"/>
      <style:text-properties fo:color="#000000" fo:font-family="Liberation Serif" style:font-family-asian="NSimSun" style:font-family-complex="Arial" fo:font-size="12pt" fo:language="pl" fo:country="PL" style:letter-kerning="true"/>
    </style:style>
    <style:style style:display-name="WW8Num1z0" style:family="text" style:name="WW8Num1z0">
      <style:text-properties style:font-family-complex="Times New Roman"/>
    </style:style>
    <style:style style:display-name="WW8Num2z0" style:family="text" style:name="WW8Num2z0">
      <style:text-properties fo:color="#000000" style:font-family-complex="Times New Roman"/>
    </style:style>
    <style:style style:display-name="WW8Num2z1" style:family="text" style:name="WW8Num2z1">
      <style:text-properties style:font-family-complex="Times New Roman"/>
    </style:style>
    <style:style style:display-name="WW8Num3z0" style:family="text" style:name="WW8Num3z0">
      <style:text-properties fo:font-family="Times New Roman" style:font-family-asian="Times New Roman" style:font-family-complex="Times New Roman" fo:font-size="12pt"/>
    </style:style>
    <style:style style:display-name="WW8Num3z2" style:family="text" style:name="WW8Num3z2">
      <style:text-properties style:font-family-complex="Times New Roman"/>
    </style:style>
    <style:style style:display-name="WW8Num4z0" style:family="text" style:name="WW8Num4z0"/>
    <style:style style:display-name="WW8Num4z1" style:family="text" style:name="WW8Num4z1"/>
    <style:style style:display-name="WW8Num4z2" style:family="text" style:name="WW8Num4z2"/>
    <style:style style:display-name="WW8Num4z3" style:family="text" style:name="WW8Num4z3"/>
    <style:style style:display-name="WW8Num4z4" style:family="text" style:name="WW8Num4z4"/>
    <style:style style:display-name="WW8Num4z5" style:family="text" style:name="WW8Num4z5"/>
    <style:style style:display-name="WW8Num4z6" style:family="text" style:name="WW8Num4z6"/>
    <style:style style:display-name="WW8Num4z7" style:family="text" style:name="WW8Num4z7"/>
    <style:style style:display-name="WW8Num4z8" style:family="text" style:name="WW8Num4z8"/>
    <style:style style:display-name="WW8Num5z0" style:family="text" style:name="WW8Num5z0">
      <style:text-properties fo:font-family="Times New Roman" style:font-family-asian="Times New Roman" style:font-family-complex="Times New Roman" fo:font-size="12pt" fo:font-weight="bold"/>
    </style:style>
    <style:style style:display-name="WW8Num5z1" style:family="text" style:name="WW8Num5z1">
      <style:text-properties style:font-family-complex="Times New Roman"/>
    </style:style>
    <style:style style:display-name="WW8Num6z0" style:family="text" style:name="WW8Num6z0">
      <style:text-properties fo:font-family="Times New Roman" style:font-family-asian="Times New Roman" style:font-family-complex="Times New Roman"/>
    </style:style>
    <style:style style:display-name="WW8Num6z1" style:family="text" style:name="WW8Num6z1">
      <style:text-properties style:font-family-complex="Times New Roman"/>
    </style:style>
    <style:style style:display-name="WW8Num7z0" style:family="text" style:name="WW8Num7z0">
      <style:text-properties style:font-family-complex="Times New Roman"/>
    </style:style>
    <style:style style:display-name="WW8Num8z0" style:family="text" style:name="WW8Num8z0">
      <style:text-properties fo:font-family="Times New Roman" style:font-family-asian="Times New Roman" style:font-family-complex="Times New Roman"/>
    </style:style>
    <style:style style:display-name="WW8Num8z1" style:family="text" style:name="WW8Num8z1">
      <style:text-properties style:font-family-complex="Times New Roman"/>
    </style:style>
    <style:style style:display-name="WW8Num9z0" style:family="text" style:name="WW8Num9z0">
      <style:text-properties fo:font-family="Times New Roman" style:font-family-asian="Times New Roman" style:font-family-complex="Times New Roman" fo:font-size="12pt"/>
    </style:style>
    <style:style style:display-name="WW8Num9z2" style:family="text" style:name="WW8Num9z2">
      <style:text-properties style:font-family-complex="Times New Roman"/>
    </style:style>
    <style:style style:display-name="WW8Num10z0" style:family="text" style:name="WW8Num10z0">
      <style:text-properties fo:color="#000000" fo:font-family="Times New Roman" style:font-family-complex="Times New Roman" fo:font-size="12pt"/>
    </style:style>
    <style:style style:display-name="WW8Num10z1" style:family="text" style:name="WW8Num10z1">
      <style:text-properties style:font-family-complex="Times New Roman"/>
    </style:style>
    <style:style style:display-name="WW8Num11z0" style:family="text" style:name="WW8Num11z0">
      <style:text-properties fo:color="#000000" fo:font-family="Times New Roman" style:font-family-complex="Times New Roman" fo:font-size="12pt"/>
    </style:style>
    <style:style style:display-name="WW8Num11z1" style:family="text" style:name="WW8Num11z1">
      <style:text-properties style:font-family-complex="Times New Roman"/>
    </style:style>
    <style:style style:display-name="WW8Num12z0" style:family="text" style:name="WW8Num12z0"/>
    <style:style style:display-name="WW8Num12z1" style:family="text" style:name="WW8Num12z1">
      <style:text-properties style:font-family-complex="Times New Roman"/>
    </style:style>
    <style:style style:display-name="WW8Num13z0" style:family="text" style:name="WW8Num13z0">
      <style:text-properties fo:color="#000000" fo:font-family="Arial" style:font-family-complex="Arial" fo:font-size="10pt" fo:font-style="normal" fo:font-weight="normal"/>
    </style:style>
    <style:style style:display-name="WW8Num13z1" style:family="text" style:name="WW8Num13z1"/>
    <style:style style:display-name="WW8Num13z2" style:family="text" style:name="WW8Num13z2"/>
    <style:style style:display-name="WW8Num13z3" style:family="text" style:name="WW8Num13z3"/>
    <style:style style:display-name="WW8Num13z4" style:family="text" style:name="WW8Num13z4"/>
    <style:style style:display-name="WW8Num13z5" style:family="text" style:name="WW8Num13z5"/>
    <style:style style:display-name="WW8Num13z6" style:family="text" style:name="WW8Num13z6"/>
    <style:style style:display-name="WW8Num13z7" style:family="text" style:name="WW8Num13z7"/>
    <style:style style:display-name="WW8Num13z8" style:family="text" style:name="WW8Num13z8"/>
    <style:style style:display-name="WW8Num14z0" style:family="text" style:name="WW8Num14z0">
      <style:text-properties fo:font-family="Times New Roman" style:font-family-complex="Times New Roman" fo:font-size="12pt"/>
    </style:style>
    <style:style style:display-name="WW8Num15z0" style:family="text" style:name="WW8Num15z0"/>
    <style:style style:display-name="WW8Num15z1" style:family="text" style:name="WW8Num15z1"/>
    <style:style style:display-name="WW8Num15z2" style:family="text" style:name="WW8Num15z2"/>
    <style:style style:display-name="WW8Num15z3" style:family="text" style:name="WW8Num15z3"/>
    <style:style style:display-name="WW8Num15z4" style:family="text" style:name="WW8Num15z4"/>
    <style:style style:display-name="WW8Num15z5" style:family="text" style:name="WW8Num15z5"/>
    <style:style style:display-name="WW8Num15z6" style:family="text" style:name="WW8Num15z6"/>
    <style:style style:display-name="WW8Num15z7" style:family="text" style:name="WW8Num15z7"/>
    <style:style style:display-name="WW8Num15z8" style:family="text" style:name="WW8Num15z8"/>
    <style:style style:display-name="WW8Num16z0" style:family="text" style:name="WW8Num16z0"/>
    <style:style style:display-name="WW8Num16z1" style:family="text" style:name="WW8Num16z1"/>
    <style:style style:display-name="WW8Num16z2" style:family="text" style:name="WW8Num16z2"/>
    <style:style style:display-name="WW8Num16z3" style:family="text" style:name="WW8Num16z3"/>
    <style:style style:display-name="WW8Num16z4" style:family="text" style:name="WW8Num16z4"/>
    <style:style style:display-name="WW8Num16z5" style:family="text" style:name="WW8Num16z5"/>
    <style:style style:display-name="WW8Num16z6" style:family="text" style:name="WW8Num16z6"/>
    <style:style style:display-name="WW8Num16z7" style:family="text" style:name="WW8Num16z7"/>
    <style:style style:display-name="WW8Num16z8" style:family="text" style:name="WW8Num16z8"/>
    <style:style style:display-name="WW8Num17z0" style:family="text" style:name="WW8Num17z0">
      <style:text-properties fo:font-family="Times New Roman" style:font-family-complex="Times New Roman" fo:font-size="12pt"/>
    </style:style>
    <style:style style:display-name="WW8Num17z1" style:family="text" style:name="WW8Num17z1">
      <style:text-properties style:font-family-complex="Times New Roman"/>
    </style:style>
    <style:style style:display-name="WW8Num18z0" style:family="text" style:name="WW8Num18z0">
      <style:text-properties style:font-family-complex="Times New Roman"/>
    </style:style>
    <style:style style:display-name="WW8Num19z0" style:family="text" style:name="WW8Num19z0"/>
    <style:style style:display-name="WW8Num19z1" style:family="text" style:name="WW8Num19z1"/>
    <style:style style:display-name="WW8Num19z2" style:family="text" style:name="WW8Num19z2"/>
    <style:style style:display-name="WW8Num19z3" style:family="text" style:name="WW8Num19z3"/>
    <style:style style:display-name="WW8Num19z4" style:family="text" style:name="WW8Num19z4"/>
    <style:style style:display-name="WW8Num19z5" style:family="text" style:name="WW8Num19z5"/>
    <style:style style:display-name="WW8Num19z6" style:family="text" style:name="WW8Num19z6"/>
    <style:style style:display-name="WW8Num19z7" style:family="text" style:name="WW8Num19z7"/>
    <style:style style:display-name="WW8Num19z8" style:family="text" style:name="WW8Num19z8"/>
    <style:style style:display-name="WW8Num20z0" style:family="text" style:name="WW8Num20z0">
      <style:text-properties style:font-family-complex="Times New Roman"/>
    </style:style>
    <style:style style:display-name="WW8Num20z1" style:family="text" style:name="WW8Num20z1">
      <style:text-properties style:font-family-complex="Times New Roman"/>
    </style:style>
    <style:style style:display-name="WW8Num21z0" style:family="text" style:name="WW8Num21z0">
      <style:text-properties fo:font-family="Times New Roman" style:font-family-complex="Times New Roman" fo:font-size="12pt" fo:font-weight="bold"/>
    </style:style>
    <style:style style:display-name="WW8Num21z1" style:family="text" style:name="WW8Num21z1"/>
    <style:style style:display-name="WW8Num21z2" style:family="text" style:name="WW8Num21z2">
      <style:text-properties style:font-family-complex="Times New Roman"/>
    </style:style>
    <style:style style:display-name="WW8Num22z0" style:family="text" style:name="WW8Num22z0"/>
    <style:style style:display-name="WW8Num22z1" style:family="text" style:name="WW8Num22z1"/>
    <style:style style:display-name="WW8Num22z2" style:family="text" style:name="WW8Num22z2"/>
    <style:style style:display-name="WW8Num22z3" style:family="text" style:name="WW8Num22z3"/>
    <style:style style:display-name="WW8Num22z4" style:family="text" style:name="WW8Num22z4"/>
    <style:style style:display-name="WW8Num22z5" style:family="text" style:name="WW8Num22z5"/>
    <style:style style:display-name="WW8Num22z6" style:family="text" style:name="WW8Num22z6"/>
    <style:style style:display-name="WW8Num22z7" style:family="text" style:name="WW8Num22z7"/>
    <style:style style:display-name="WW8Num22z8" style:family="text" style:name="WW8Num22z8"/>
    <style:style style:display-name="Domyślna czcionka akapitu" style:family="text" style:name="Domylnaczcionkaakapitu"/>
    <style:style style:parent-style-name="Normal" style:display-name="Nagłówek" style:family="paragraph" style:name="Nagwek">
      <style:paragraph-properties fo:margin-top="12pt" fo:margin-bottom="6pt"/>
      <style:text-properties fo:font-family="Liberation Sans" style:font-family-asian="Microsoft YaHei" style:font-family-complex="Arial" fo:font-size="14pt"/>
    </style:style>
    <style:style style:parent-style-name="Normal" style:display-name="Body Text" style:family="paragraph" style:name="Tretekstu">
      <style:paragraph-properties fo:line-height="115%" fo:margin-top="0pt" fo:margin-bottom="7pt"/>
    </style:style>
    <style:style style:parent-style-name="Tretekstu" style:display-name="List" style:family="paragraph" style:name="Lista">
      <style:paragraph-properties/>
      <style:text-properties style:font-family-complex="Arial"/>
    </style:style>
    <style:style style:parent-style-name="Normal" style:display-name="Caption" style:family="paragraph" style:name="Podpis">
      <style:paragraph-properties fo:margin-top="6pt" fo:margin-bottom="6pt"/>
      <style:text-properties style:font-family-complex="Arial" fo:font-size="12pt" fo:font-style="italic"/>
    </style:style>
    <style:style style:parent-style-name="Normal" style:display-name="Indeks" style:family="paragraph" style:name="Indeks">
      <style:paragraph-properties/>
      <style:text-properties style:font-family-complex="Arial"/>
    </style:style>
    <style:style style:display-name="List Paragraph" style:family="paragraph" style:name="ListParagraph">
      <style:paragraph-properties fo:line-height="150%" fo:text-align="justify" fo:margin-left="1.27cm" fo:text-indent="0cm" fo:margin-top="0pt" fo:margin-bottom="0pt" style:contextual-spacing="true"/>
      <style:text-properties fo:color="#000000" fo:font-family="Liberation Serif" style:font-family-asian="Calibri" style:font-family-complex="Arial" fo:font-size="12pt" fo:language="pl" fo:country="PL" style:letter-kerning="true"/>
    </style:style>
    <style:style style:display-name="LO-Normal" style:family="paragraph" style:name="LONormal">
      <style:paragraph-properties fo:text-align="left" fo:margin-top="0pt" fo:margin-bottom="0pt"/>
      <style:text-properties fo:color="#000000" fo:font-family="Liberation Serif" style:font-family-asian="NSimSun" style:font-family-complex="Arial" fo:font-size="12pt" fo:language="pl" fo:country="PL" style:letter-kerning="true"/>
    </style:style>
    <text:list-style style:name="WWNum1">
      <text:list-level-style-number text:level="1" style:num-format="1" style:num-suffix=")">
        <style:list-level-properties text:list-level-position-and-space-mode="label-alignment">
          <style:list-level-label-alignment text:list-tab-stop-position="0cm" fo:text-indent="-0.635cm" fo:margin-left="1.27cm"/>
        </style:list-level-properties>
      </text:list-level-style-number>
      <text:list-level-style-number text:level="2" style:num-format="a" style:num-letter-sync="true" style:num-suffix=".">
        <style:list-level-properties text:list-level-position-and-space-mode="label-alignment">
          <style:list-level-label-alignment text:list-tab-stop-position="0cm" fo:text-indent="-0.635cm" fo:margin-left="2.54cm"/>
        </style:list-level-properties>
      </text:list-level-style-number>
      <text:list-level-style-number text:level="3" style:num-format="i" style:num-suffix=".">
        <style:list-level-properties text:list-level-position-and-space-mode="label-alignment">
          <style:list-level-label-alignment text:list-tab-stop-position="0cm" fo:text-indent="-0.3175cm" fo:margin-left="3.81cm"/>
        </style:list-level-properties>
      </text:list-level-style-number>
      <text:list-level-style-number text:level="4" style:num-format="1" style:num-suffix=".">
        <style:list-level-properties text:list-level-position-and-space-mode="label-alignment">
          <style:list-level-label-alignment text:list-tab-stop-position="0cm" fo:text-indent="-0.635cm" fo:margin-left="5.08cm"/>
        </style:list-level-properties>
      </text:list-level-style-number>
      <text:list-level-style-number text:level="5" style:num-format="a" style:num-letter-sync="true" style:num-suffix=".">
        <style:list-level-properties text:list-level-position-and-space-mode="label-alignment">
          <style:list-level-label-alignment text:list-tab-stop-position="0cm" fo:text-indent="-0.635cm" fo:margin-left="6.35cm"/>
        </style:list-level-properties>
      </text:list-level-style-number>
      <text:list-level-style-number text:level="6" style:num-format="i" style:num-suffix=".">
        <style:list-level-properties text:list-level-position-and-space-mode="label-alignment">
          <style:list-level-label-alignment text:list-tab-stop-position="0cm" fo:text-indent="-0.3175cm" fo:margin-left="7.62cm"/>
        </style:list-level-properties>
      </text:list-level-style-number>
      <text:list-level-style-number text:level="7" style:num-format="1" style:num-suffix=".">
        <style:list-level-properties text:list-level-position-and-space-mode="label-alignment">
          <style:list-level-label-alignment text:list-tab-stop-position="0cm" fo:text-indent="-0.635cm" fo:margin-left="8.892cm"/>
        </style:list-level-properties>
      </text:list-level-style-number>
      <text:list-level-style-number text:level="8" style:num-format="a" style:num-letter-sync="true" style:num-suffix=".">
        <style:list-level-properties text:list-level-position-and-space-mode="label-alignment">
          <style:list-level-label-alignment text:list-tab-stop-position="0cm" fo:text-indent="-0.635cm" fo:margin-left="10.16cm"/>
        </style:list-level-properties>
      </text:list-level-style-number>
      <text:list-level-style-number text:level="9" style:num-format="i" style:num-suffix=".">
        <style:list-level-properties text:list-level-position-and-space-mode="label-alignment">
          <style:list-level-label-alignment text:list-tab-stop-position="0cm" fo:text-indent="-0.3175cm" fo:margin-left="11.43cm"/>
        </style:list-level-properties>
      </text:list-level-style-number>
    </text:list-style>
    <text:list-style style:name="WWNum2">
      <text:list-level-style-number text:level="1" style:num-format="">
        <style:list-level-properties text:list-level-position-and-space-mode="label-alignment">
          <style:list-level-label-alignment text:list-tab-stop-position="0cm" fo:margin-left="0cm"/>
        </style:list-level-properties>
      </text:list-level-style-number>
      <text:list-level-style-number text:level="2" style:num-format="1">
        <style:list-level-properties text:list-level-position-and-space-mode="label-alignment">
          <style:list-level-label-alignment text:list-tab-stop-position="0cm" fo:margin-left="0cm"/>
        </style:list-level-properties>
      </text:list-level-style-number>
      <text:list-level-style-number text:level="3" style:num-format="I">
        <style:list-level-properties text:list-level-position-and-space-mode="label-alignment">
          <style:list-level-label-alignment text:list-tab-stop-position="0cm" fo:margin-left="0cm"/>
        </style:list-level-properties>
      </text:list-level-style-number>
      <text:list-level-style-number text:level="4" style:num-format="i">
        <style:list-level-properties text:list-level-position-and-space-mode="label-alignment">
          <style:list-level-label-alignment text:list-tab-stop-position="0cm" fo:margin-left="0cm"/>
        </style:list-level-properties>
      </text:list-level-style-number>
      <text:list-level-style-number text:level="5" style:num-format="A">
        <style:list-level-properties text:list-level-position-and-space-mode="label-alignment">
          <style:list-level-label-alignment text:list-tab-stop-position="0cm" fo:margin-left="0cm"/>
        </style:list-level-properties>
      </text:list-level-style-number>
      <text:list-level-style-number text:level="6" style:num-format="a">
        <style:list-level-properties text:list-level-position-and-space-mode="label-alignment">
          <style:list-level-label-alignment text:list-tab-stop-position="0cm" fo:margin-left="0cm"/>
        </style:list-level-properties>
      </text:list-level-style-number>
      <text:list-level-style-number text:level="7" style:num-format="ア, イ, ウ, ...">
        <style:list-level-properties text:list-level-position-and-space-mode="label-alignment">
          <style:list-level-label-alignment text:list-tab-stop-position="0cm" fo:margin-left="0cm"/>
        </style:list-level-properties>
      </text:list-level-style-number>
      <text:list-level-style-number text:level="8" style:num-format="ｲ, ﾛ, ﾊ, ...">
        <style:list-level-properties text:list-level-position-and-space-mode="label-alignment">
          <style:list-level-label-alignment text:list-tab-stop-position="0cm" fo:margin-left="0cm"/>
        </style:list-level-properties>
      </text:list-level-style-number>
      <text:list-level-style-number text:level="9" style:num-format="一, 二, 三, ...">
        <style:list-level-properties text:list-level-position-and-space-mode="label-alignment">
          <style:list-level-label-alignment text:list-tab-stop-position="0cm" fo:margin-left="0cm"/>
        </style:list-level-properties>
      </text:list-level-style-number>
    </text:list-style>
  </office:styles>
  <office:automatic-styles>
    <style:page-layout style:name="Mpm1">
      <style:page-layout-properties fo:page-width="21cm" fo:page-height="29.7cm" fo:margin-top="2cm" fo:margin-bottom="0cm" fo:margin-left="2cm" fo:margin-right="2cm"/>
    </style:page-layout>
    <style:page-layout style:name="Mpm2">
      <style:page-layout-properties fo:page-width="21cm" fo:page-height="29.7cm" fo:margin-top="2cm" fo:margin-bottom="0cm" fo:margin-left="2cm" fo:margin-right="2cm"/>
    </style:page-layout>
  </office:automatic-styles>
  <office:master-styles>
    <style:master-page style:name="Standard" style:page-layout-name="Mpm1"/>
    <style:master-page style:name="MasterPage2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text="urn:oasis:names:tc:opendocument:xmlns:text:1.0" xmlns:grddl="http://www.w3.org/2003/g/data-view#" xmlns:presentation="urn:oasis:names:tc:opendocument:xmlns:presentation:1.0" xmlns:smil="urn:oasis:names:tc:opendocument:xmlns:smil-compatible:1.0" xmlns:anim="urn:oasis:names:tc:opendocument:xmlns:animation:1.0" xmlns:chartooo="http://openoffice.org/2010/chart" office:version="1.2">
  <office:meta>
    <meta:generator>ONLYOFFICE/8.3.3.21</meta:generator>
    <dc:creator/>
    <dc:title/>
    <dc:description/>
    <dc:language>pl-PL</dc:language>
  </office:meta>
</office:document-meta>
</file>