
<file path=META-INF/manifest.xml><?xml version="1.0" encoding="utf-8"?>
<manifest:manifest xmlns:manifest="urn:oasis:names:tc:opendocument:xmlns:manifest:1.0"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/" manifest:version="1.2" manifest:media-type="application/vnd.oasis.opendocument.text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xmlns:smil="urn:oasis:names:tc:opendocument:xmlns:smil-compatible:1.0" xmlns:anim="urn:oasis:names:tc:opendocument:xmlns:animation:1.0" xmlns:officeooo="http://openoffice.org/2009/office" xmlns:chartooo="http://openoffice.org/2010/chart" office:version="1.2">
  <office:font-face-decls/>
  <office:automatic-styles>
    <style:style style:parent-style-name="Normal" style:master-page-name="MasterPage2" style:family="paragraph" style:name="P10">
      <style:paragraph-properties fo:text-align="center" fo:margin-top="0pt" fo:margin-bottom="0p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85">
      <style:text-properties fo:color="#000000" fo:font-weight="bold"/>
    </style:style>
    <style:style style:parent-style-name="Normal" style:family="paragraph" style:name="P11">
      <style:paragraph-properties fo:text-align="center" fo:margin-top="0pt" fo:margin-bottom="0p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86">
      <style:text-properties fo:color="#000000" fo:font-weight="bold"/>
    </style:style>
    <style:style style:family="text" style:name="T87">
      <style:text-properties fo:color="#000000" fo:font-family="Times New Roman" style:font-family-complex="Times New Roman" fo:font-weight="bold"/>
    </style:style>
    <style:style style:family="text" style:name="T88">
      <style:text-properties fo:font-family="Times New Roman" style:font-family-complex="Times New Roman" fo:font-weight="bold"/>
    </style:style>
    <style:style style:parent-style-name="Normal" style:family="paragraph" style:name="P12">
      <style:paragraph-properties fo:text-align="center" fo:margin-top="0pt" fo:margin-bottom="0pt"/>
      <style:text-properties fo:color="#000000" fo:font-family="Liberation Serif" style:font-family-asian="NSimSun" style:font-family-complex="Arial" fo:font-size="12pt" fo:language="pl" fo:country="PL" fo:font-weight="bold" style:letter-kerning="true"/>
    </style:style>
    <style:style style:family="text" style:name="T89">
      <style:text-properties fo:color="#000000" fo:font-weight="bold"/>
    </style:style>
    <style:style style:parent-style-name="NormalWeb" style:family="paragraph" style:name="P13">
      <style:paragraph-properties fo:text-align="justify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90">
      <style:text-properties fo:color="#000000"/>
    </style:style>
    <style:style style:parent-style-name="Normal" style:family="paragraph" style:name="P14">
      <style:paragraph-properties fo:text-align="justify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91">
      <style:text-properties fo:color="#000000" fo:font-weight="bold"/>
    </style:style>
    <style:style style:family="text" style:name="T92">
      <style:text-properties fo:color="#000000"/>
    </style:style>
    <style:style style:parent-style-name="Normal" style:family="paragraph" style:name="P15">
      <style:paragraph-properties style:line-height-at-least="12pt" fo:text-align="justify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93">
      <style:text-properties fo:color="#000000" fo:font-weight="bold"/>
    </style:style>
    <style:style style:family="text" style:name="T94">
      <style:text-properties fo:color="#000000"/>
    </style:style>
    <style:style style:parent-style-name="Normal" style:family="paragraph" style:name="P16">
      <style:paragraph-properties style:line-height-at-least="12pt" fo:text-align="justify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95">
      <style:text-properties fo:color="#000000"/>
    </style:style>
    <style:style style:family="text" style:name="T96">
      <style:text-properties fo:color="#000000" fo:font-weight="bold"/>
    </style:style>
    <style:style style:family="text" style:name="T97">
      <style:text-properties fo:color="#000000" fo:font-weight="bold"/>
    </style:style>
    <style:style style:family="text" style:name="T98">
      <style:text-properties fo:color="#000000"/>
    </style:style>
    <style:style style:parent-style-name="Normal" style:family="paragraph" style:name="P17">
      <style:paragraph-properties style:line-height-at-least="12pt" fo:text-align="justify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99">
      <style:text-properties fo:color="#000000"/>
    </style:style>
    <style:style style:parent-style-name="Normal" style:family="paragraph" style:name="P18">
      <style:paragraph-properties style:line-height-at-least="12pt" fo:text-align="justify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00">
      <style:text-properties fo:color="#000000" fo:font-weight="bold"/>
    </style:style>
    <style:style style:family="text" style:name="T101">
      <style:text-properties fo:color="#000000"/>
    </style:style>
    <style:style style:parent-style-name="Normal" style:family="paragraph" style:name="P19">
      <style:paragraph-properties style:line-height-at-least="12pt" fo:text-align="justify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02">
      <style:text-properties fo:color="#000000"/>
    </style:style>
    <style:style style:parent-style-name="NormalWeb" style:family="paragraph" style:name="P20">
      <style:paragraph-properties fo:text-align="justify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03">
      <style:text-properties fo:color="#000000"/>
    </style:style>
    <style:style style:family="text" style:name="T104">
      <style:text-properties fo:color="#000000"/>
    </style:style>
    <style:style style:parent-style-name="NormalWeb" style:family="paragraph" style:name="P21">
      <style:paragraph-properties fo:text-align="justify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05">
      <style:text-properties fo:color="#000000"/>
    </style:style>
    <style:style style:parent-style-name="NormalWeb" style:family="paragraph" style:name="P22">
      <style:paragraph-properties fo:text-align="center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06">
      <style:text-properties fo:color="#000000" fo:font-weight="bold"/>
    </style:style>
    <style:style style:parent-style-name="NormalWeb" style:list-style-name="WWNum1" style:family="paragraph" style:name="P23">
      <style:paragraph-properties fo:text-align="justify" fo:margin-left="0.7515cm" fo:text-indent="-0.635cm" fo:margin-top="14pt" fo:margin-bottom="0p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07">
      <style:text-properties fo:color="#000000"/>
    </style:style>
    <style:style style:parent-style-name="NormalWeb" style:list-style-name="WWNum1" style:family="paragraph" style:name="P24">
      <style:paragraph-properties fo:text-align="justify" fo:margin-left="0.7515cm" fo:text-indent="-0.635cm" fo:margin-top="0pt" fo:margin-bottom="14pt">
        <style:tab-stops>
          <style:tab-stop style:position="3.006cm" style:type="left"/>
        </style:tab-stops>
      </style:paragraph-properties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08">
      <style:text-properties fo:color="#000000"/>
    </style:style>
    <style:style style:family="text" style:name="T109">
      <style:text-properties fo:color="#000000"/>
    </style:style>
    <style:style style:parent-style-name="NormalWeb" style:family="paragraph" style:name="P25">
      <style:paragraph-properties fo:text-align="center" fo:margin-left="0.7515cm" fo:text-indent="0cm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10">
      <style:text-properties fo:color="#000000" fo:font-weight="bold"/>
    </style:style>
    <style:style style:parent-style-name="NormalWeb" style:list-style-name="WWNum2" style:family="paragraph" style:name="P26">
      <style:paragraph-properties fo:text-align="justify" fo:margin-left="0.7515cm" fo:text-indent="-0.7515cm" fo:margin-top="0pt" fo:margin-bottom="0p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11">
      <style:text-properties fo:color="#000000"/>
    </style:style>
    <style:style style:parent-style-name="NormalWeb" style:list-style-name="WWNum3" style:family="paragraph" style:name="P27">
      <style:paragraph-properties fo:text-align="justify" fo:margin-left="1.501cm" fo:text-indent="-0.635cm" fo:margin-top="0pt" fo:margin-bottom="0pt">
        <style:tab-stops>
          <style:tab-stop style:position="6.005cm" style:type="left"/>
        </style:tab-stops>
      </style:paragraph-properties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12">
      <style:text-properties fo:color="#000000"/>
    </style:style>
    <style:style style:parent-style-name="NormalWeb" style:list-style-name="WWNum3" style:family="paragraph" style:name="P28">
      <style:paragraph-properties fo:text-align="justify" fo:margin-left="1.501cm" fo:text-indent="-0.635cm" fo:margin-top="0pt" fo:margin-bottom="0pt">
        <style:tab-stops>
          <style:tab-stop style:position="6.005cm" style:type="left"/>
        </style:tab-stops>
      </style:paragraph-properties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13">
      <style:text-properties fo:color="#000000"/>
    </style:style>
    <style:style style:parent-style-name="NormalWeb" style:list-style-name="WWNum2" style:family="paragraph" style:name="P29">
      <style:paragraph-properties fo:text-align="justify" fo:margin-left="0.7515cm" fo:text-indent="-0.7515cm" fo:margin-top="0pt" fo:margin-bottom="0p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14">
      <style:text-properties fo:color="#000000"/>
    </style:style>
    <style:style style:parent-style-name="NormalWeb" style:list-style-name="WWNum2" style:family="paragraph" style:name="P30">
      <style:paragraph-properties fo:text-align="justify" fo:margin-left="0.7515cm" fo:text-indent="-0.7515cm" fo:margin-top="0pt" fo:margin-bottom="0p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15">
      <style:text-properties fo:color="#000000"/>
    </style:style>
    <style:style style:parent-style-name="NormalWeb" style:list-style-name="WWNum2" style:family="paragraph" style:name="P31">
      <style:paragraph-properties fo:text-align="justify" fo:margin-left="0.7515cm" fo:text-indent="-0.7515cm" fo:margin-top="0pt" fo:margin-bottom="0p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16">
      <style:text-properties fo:color="#000000"/>
    </style:style>
    <style:style style:parent-style-name="NormalWeb" style:list-style-name="WWNum2" style:family="paragraph" style:name="P32">
      <style:paragraph-properties fo:text-align="justify" fo:margin-left="0.7515cm" fo:text-indent="-0.7515cm" fo:margin-top="0pt" fo:margin-bottom="14p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17">
      <style:text-properties fo:color="#000000"/>
    </style:style>
    <style:style style:parent-style-name="NormalWeb" style:family="paragraph" style:name="P33">
      <style:paragraph-properties fo:text-align="center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18">
      <style:text-properties fo:color="#000000" fo:font-weight="bold"/>
    </style:style>
    <style:style style:parent-style-name="NormalWeb" style:list-style-name="WWNum4" style:family="paragraph" style:name="P34">
      <style:paragraph-properties fo:text-align="justify" fo:margin-left="0.7515cm" fo:text-indent="-0.635cm" fo:margin-top="14pt" fo:margin-bottom="0p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19">
      <style:text-properties fo:color="#000000"/>
    </style:style>
    <style:style style:parent-style-name="NormalWeb" style:list-style-name="WWNum4" style:family="paragraph" style:name="P35">
      <style:paragraph-properties fo:text-align="justify" fo:margin-left="0.7515cm" fo:text-indent="-0.635cm" fo:margin-top="0pt" fo:margin-bottom="0p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parent-style-name="NormalWeb" style:list-style-name="WWNum4" style:family="paragraph" style:name="P36">
      <style:paragraph-properties fo:text-align="justify" fo:margin-left="0.7515cm" fo:text-indent="-0.635cm" fo:margin-top="0pt" fo:margin-bottom="14p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20">
      <style:text-properties/>
    </style:style>
    <style:style style:parent-style-name="NormalWeb" style:family="paragraph" style:name="P37">
      <style:paragraph-properties fo:text-align="center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21">
      <style:text-properties fo:color="#000000" fo:font-weight="bold"/>
    </style:style>
    <style:style style:parent-style-name="Normal" style:list-style-name="WWNum5" style:family="paragraph" style:name="P38">
      <style:paragraph-properties fo:text-align="justify" fo:margin-left="0.7515cm" fo:text-indent="-0.7515cm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22">
      <style:text-properties fo:color="#000000"/>
    </style:style>
    <style:style style:family="text" style:name="T123">
      <style:text-properties fo:color="#000000" fo:font-weight="bold"/>
    </style:style>
    <style:style style:family="text" style:name="T124">
      <style:text-properties fo:color="#000000"/>
    </style:style>
    <style:style style:parent-style-name="Normal" style:list-style-name="WWNum5" style:family="paragraph" style:name="P39">
      <style:paragraph-properties fo:text-align="justify" fo:margin-left="0.7515cm" fo:text-indent="-0.7515cm"/>
      <style:text-properties fo:color="#000000" fo:font-family="Liberation Serif" style:font-family-asian="NSimSun" style:font-family-complex="Arial" fo:font-size="12pt" fo:language="pl" fo:country="PL" style:letter-kerning="true"/>
    </style:style>
    <style:style style:parent-style-name="Normal" style:list-style-name="WWNum5" style:family="paragraph" style:name="P40">
      <style:paragraph-properties fo:text-align="justify" fo:margin-left="0.7515cm" fo:text-indent="-0.7515cm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25">
      <style:text-properties fo:color="#000000"/>
    </style:style>
    <style:style style:parent-style-name="Normal" style:list-style-name="WWNum5" style:family="paragraph" style:name="P41">
      <style:paragraph-properties fo:text-align="justify" fo:margin-left="0.7515cm" fo:text-indent="-0.7515cm"/>
      <style:text-properties fo:color="#000000" fo:font-family="Liberation Serif" style:font-family-asian="NSimSun" style:font-family-complex="Arial" fo:font-size="12pt" fo:language="pl" fo:country="PL" style:letter-kerning="true"/>
    </style:style>
    <style:style style:parent-style-name="Normal" style:list-style-name="WWNum5" style:family="paragraph" style:name="P42">
      <style:paragraph-properties fo:text-align="justify" fo:margin-left="0.7515cm" fo:text-indent="-0.7515cm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26">
      <style:text-properties fo:color="#000000"/>
    </style:style>
    <style:style style:family="table" style:name="ta1">
      <style:table-properties style:width="17.24cm" fo:margin-left="0.1905cm" table:align="left"/>
    </style:style>
    <style:style style:family="table-column" style:name="co1">
      <style:table-column-properties style:column-width="8.622cm"/>
    </style:style>
    <style:style style:family="table-column" style:name="co2">
      <style:table-column-properties style:column-width="8.621cm"/>
    </style:style>
    <style:style style:family="table-row" style:name="ro1">
      <style:table-row-properties/>
    </style:style>
    <style:style style:family="table-cell" style:name="ce1">
      <style:table-cell-properties/>
    </style:style>
    <style:style style:parent-style-name="Normalny1" style:family="paragraph" style:name="P43">
      <style:paragraph-properties fo:margin-left="0.7515cm" fo:text-indent="0cm"/>
      <style:text-properties fo:color="#000000" fo:font-family="Times" style:font-family-asian="Times" style:font-family-complex="Times" fo:font-size="12pt" fo:language="pl" fo:country="PL" style:letter-kerning="true"/>
    </style:style>
    <style:style style:family="text" style:name="T127">
      <style:text-properties fo:font-family="Times New Roman" style:font-family-asian="Times New Roman" style:font-family-complex="Times New Roman" fo:font-weight="bold"/>
    </style:style>
    <style:style style:parent-style-name="Normalny1" style:family="paragraph" style:name="P44">
      <style:paragraph-properties fo:margin-left="0.7515cm" fo:text-indent="0cm"/>
      <style:text-properties fo:color="#000000" fo:font-family="Times" style:font-family-asian="Times" style:font-family-complex="Times" fo:font-size="12pt" fo:language="pl" fo:country="PL" style:letter-kerning="true"/>
    </style:style>
    <style:style style:family="text" style:name="T128">
      <style:text-properties fo:font-family="Times New Roman" style:font-family-asian="Times New Roman" style:font-family-complex="Times New Roman"/>
    </style:style>
    <style:style style:parent-style-name="Normalny1" style:family="paragraph" style:name="P45">
      <style:paragraph-properties fo:margin-left="0.7515cm" fo:text-indent="0cm"/>
      <style:text-properties fo:color="#000000" fo:font-family="Times" style:font-family-asian="Times" style:font-family-complex="Times" fo:font-size="12pt" fo:language="pl" fo:country="PL" style:letter-kerning="true"/>
    </style:style>
    <style:style style:family="text" style:name="T129">
      <style:text-properties fo:font-family="Times New Roman" style:font-family-asian="Times New Roman" style:font-family-complex="Times New Roman"/>
    </style:style>
    <style:style style:parent-style-name="Normalny1" style:family="paragraph" style:name="P46">
      <style:paragraph-properties fo:margin-left="0.7515cm" fo:text-indent="0cm"/>
      <style:text-properties fo:color="#000000" fo:font-family="Times" style:font-family-asian="Times" style:font-family-complex="Times" fo:font-size="12pt" fo:language="pl" fo:country="PL" style:letter-kerning="true"/>
    </style:style>
    <style:style style:family="text" style:name="T130">
      <style:text-properties fo:font-family="Times New Roman" style:font-family-asian="Times New Roman" style:font-family-complex="Times New Roman"/>
    </style:style>
    <style:style style:parent-style-name="Normalny1" style:family="paragraph" style:name="P47">
      <style:paragraph-properties fo:margin-left="0.7515cm" fo:text-indent="0cm"/>
      <style:text-properties fo:color="#000000" fo:font-family="Times" style:font-family-asian="Times" style:font-family-complex="Times" fo:font-size="12pt" fo:language="pl" fo:country="PL" style:letter-kerning="true"/>
    </style:style>
    <style:style style:family="text" style:name="T131">
      <style:text-properties fo:font-family="Times New Roman" style:font-family-asian="Times New Roman" style:font-family-complex="Times New Roman"/>
    </style:style>
    <style:style style:family="table-cell" style:name="ce2">
      <style:table-cell-properties/>
    </style:style>
    <style:style style:parent-style-name="Normalny1" style:family="paragraph" style:name="P48">
      <style:paragraph-properties fo:margin-left="1.251cm" fo:text-indent="0cm"/>
      <style:text-properties fo:color="#000000" fo:font-family="Times" style:font-family-asian="Times" style:font-family-complex="Times" fo:font-size="12pt" fo:language="pl" fo:country="PL" style:letter-kerning="true"/>
    </style:style>
    <style:style style:family="text" style:name="T132">
      <style:text-properties fo:font-family="Times New Roman" style:font-family-asian="Times New Roman" style:font-family-complex="Times New Roman" fo:font-weight="bold"/>
    </style:style>
    <style:style style:parent-style-name="Normalny1" style:family="paragraph" style:name="P49">
      <style:paragraph-properties fo:margin-left="1.251cm" fo:text-indent="0cm"/>
      <style:text-properties fo:color="#000000" fo:font-family="Times" style:font-family-asian="Times" style:font-family-complex="Times" fo:font-size="12pt" fo:language="pl" fo:country="PL" style:letter-kerning="true"/>
    </style:style>
    <style:style style:family="text" style:name="T133">
      <style:text-properties fo:font-family="Times New Roman" style:font-family-asian="Times New Roman" style:font-family-complex="Times New Roman"/>
    </style:style>
    <style:style style:parent-style-name="Normalny1" style:family="paragraph" style:name="P50">
      <style:paragraph-properties fo:margin-left="1.251cm" fo:text-indent="0cm"/>
      <style:text-properties fo:color="#000000" fo:font-family="Times" style:font-family-asian="Times" style:font-family-complex="Times" fo:font-size="12pt" fo:language="pl" fo:country="PL" style:letter-kerning="true"/>
    </style:style>
    <style:style style:family="text" style:name="T134">
      <style:text-properties fo:font-family="Times New Roman" style:font-family-asian="Times New Roman" style:font-family-complex="Times New Roman"/>
    </style:style>
    <style:style style:parent-style-name="Normalny1" style:family="paragraph" style:name="P51">
      <style:paragraph-properties fo:margin-left="1.251cm" fo:text-indent="0cm"/>
      <style:text-properties fo:color="#000000" fo:font-family="Times" style:font-family-asian="Times" style:font-family-complex="Times" fo:font-size="12pt" fo:language="pl" fo:country="PL" style:letter-kerning="true"/>
    </style:style>
    <style:style style:family="text" style:name="T135">
      <style:text-properties fo:font-family="Times New Roman" style:font-family-asian="Times New Roman" style:font-family-complex="Times New Roman"/>
    </style:style>
    <style:style style:family="text" style:name="T136">
      <style:text-properties fo:font-family="Times New Roman" style:font-family-asian="Times New Roman" style:font-family-complex="Times New Roman"/>
    </style:style>
    <style:style style:parent-style-name="Normalny1" style:family="paragraph" style:name="P52">
      <style:paragraph-properties fo:margin-left="1.251cm" fo:text-indent="0cm"/>
      <style:text-properties fo:color="#000000" fo:font-family="Times" style:font-family-asian="Times" style:font-family-complex="Times" fo:font-size="12pt" fo:language="pl" fo:country="PL" style:letter-kerning="true"/>
    </style:style>
    <style:style style:family="text" style:name="T137">
      <style:text-properties fo:font-family="Times New Roman" style:font-family-asian="Times New Roman" style:font-family-complex="Times New Roman"/>
    </style:style>
    <style:style style:parent-style-name="NormalWeb" style:list-style-name="WWNum5" style:family="paragraph" style:name="P53">
      <style:paragraph-properties fo:text-align="justify" fo:margin-left="0.7515cm" fo:text-indent="-0.635cm" fo:margin-top="0pt" fo:margin-bottom="14p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38">
      <style:text-properties fo:color="#000000"/>
    </style:style>
    <style:style style:parent-style-name="NormalWeb" style:family="paragraph" style:name="P54">
      <style:paragraph-properties fo:text-align="center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39">
      <style:text-properties fo:color="#000000" fo:font-weight="bold"/>
    </style:style>
    <style:style style:parent-style-name="NormalWeb" style:list-style-name="WWNum6" style:family="paragraph" style:name="P55">
      <style:paragraph-properties fo:text-align="justify" fo:margin-left="0.7515cm" fo:text-indent="-0.635cm" fo:margin-top="14pt" fo:margin-bottom="0p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40">
      <style:text-properties fo:color="#000000"/>
    </style:style>
    <style:style style:parent-style-name="NormalWeb" style:list-style-name="WWNum6" style:family="paragraph" style:name="P56">
      <style:paragraph-properties fo:text-align="justify" fo:margin-left="0.7515cm" fo:text-indent="-0.635cm" fo:margin-top="0pt" fo:margin-bottom="0p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41">
      <style:text-properties fo:color="#000000"/>
    </style:style>
    <style:style style:parent-style-name="NormalWeb" style:list-style-name="WWNum6" style:family="paragraph" style:name="P57">
      <style:paragraph-properties fo:text-align="justify" fo:margin-left="0.7515cm" fo:text-indent="-0.635cm" fo:margin-top="0pt" fo:margin-bottom="0p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42">
      <style:text-properties fo:color="#000000"/>
    </style:style>
    <style:style style:parent-style-name="NormalWeb" style:list-style-name="WWNum6" style:family="paragraph" style:name="P58">
      <style:paragraph-properties fo:text-align="justify" fo:margin-left="0.7515cm" fo:text-indent="-0.635cm" fo:margin-top="0pt" fo:margin-bottom="0p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43">
      <style:text-properties fo:color="#000000"/>
    </style:style>
    <style:style style:parent-style-name="NormalWeb" style:list-style-name="WWNum6" style:family="paragraph" style:name="P59">
      <style:paragraph-properties fo:text-align="justify" fo:margin-left="0.7515cm" fo:text-indent="-0.635cm" fo:margin-top="0pt" fo:margin-bottom="0p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44">
      <style:text-properties fo:color="#000000"/>
    </style:style>
    <style:style style:parent-style-name="NormalWeb" style:family="paragraph" style:name="P60">
      <style:paragraph-properties fo:text-align="center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45">
      <style:text-properties fo:color="#000000" fo:font-weight="bold"/>
    </style:style>
    <style:style style:parent-style-name="Normal" style:list-style-name="WWNum7" style:family="paragraph" style:name="P61">
      <style:paragraph-properties fo:text-align="justify" fo:margin-left="0.7515cm" fo:text-indent="-0.635cm"/>
      <style:text-properties fo:color="#000000" fo:font-family="Liberation Serif" style:font-family-asian="NSimSun" style:font-family-complex="Arial" fo:font-size="12pt" fo:language="pl" fo:country="PL" style:letter-kerning="true"/>
    </style:style>
    <style:style style:parent-style-name="Normal" style:list-style-name="WWNum8" style:family="paragraph" style:name="P62">
      <style:paragraph-properties fo:text-align="justify" fo:margin-left="1.501cm" fo:text-indent="-0.635cm">
        <style:tab-stops>
          <style:tab-stop style:position="6.005cm" style:type="left"/>
        </style:tab-stops>
      </style:paragraph-properties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46">
      <style:text-properties fo:font-family="Times New Roman" style:font-family-asian="Times New Roman" style:font-family-complex="Times New Roman"/>
    </style:style>
    <style:style style:parent-style-name="Normal" style:list-style-name="WWNum8" style:family="paragraph" style:name="P63">
      <style:paragraph-properties fo:text-align="justify" fo:margin-left="1.501cm" fo:text-indent="-0.635cm">
        <style:tab-stops>
          <style:tab-stop style:position="6.005cm" style:type="left"/>
        </style:tab-stops>
      </style:paragraph-properties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47">
      <style:text-properties fo:font-family="Times New Roman" style:font-family-asian="Times New Roman" style:font-family-complex="Times New Roman"/>
    </style:style>
    <style:style style:parent-style-name="Normal" style:list-style-name="WWNum8" style:family="paragraph" style:name="P64">
      <style:paragraph-properties fo:text-align="justify" fo:margin-left="1.501cm" fo:text-indent="-0.635cm">
        <style:tab-stops>
          <style:tab-stop style:position="6.005cm" style:type="left"/>
        </style:tab-stops>
      </style:paragraph-properties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48">
      <style:text-properties/>
    </style:style>
    <style:style style:family="text" style:name="T149">
      <style:text-properties fo:font-family="Times New Roman" style:font-family-asian="Times New Roman" style:font-family-complex="Times New Roman"/>
    </style:style>
    <style:style style:parent-style-name="Normal" style:list-style-name="WWNum7" style:family="paragraph" style:name="P65">
      <style:paragraph-properties fo:text-align="justify" fo:margin-left="0.7515cm" fo:text-indent="-0.635cm"/>
      <style:text-properties fo:color="#000000" fo:font-family="Liberation Serif" style:font-family-asian="NSimSun" style:font-family-complex="Arial" fo:font-size="12pt" fo:language="pl" fo:country="PL" style:letter-kerning="true"/>
    </style:style>
    <style:style style:parent-style-name="Normal" style:list-style-name="WWNum7" style:family="paragraph" style:name="P66">
      <style:paragraph-properties fo:text-align="justify" fo:margin-left="0.7515cm" fo:text-indent="-0.635cm"/>
      <style:text-properties fo:color="#000000" fo:font-family="Liberation Serif" style:font-family-asian="NSimSun" style:font-family-complex="Arial" fo:font-size="12pt" fo:language="pl" fo:country="PL" style:letter-kerning="true"/>
    </style:style>
    <style:style style:parent-style-name="Normal" style:list-style-name="WWNum7" style:family="paragraph" style:name="P67">
      <style:paragraph-properties fo:text-align="justify" fo:margin-left="0.7515cm" fo:text-indent="-0.635cm"/>
      <style:text-properties fo:color="#000000" fo:font-family="Liberation Serif" style:font-family-asian="NSimSun" style:font-family-complex="Arial" fo:font-size="12pt" fo:language="pl" fo:country="PL" style:letter-kerning="true"/>
    </style:style>
    <style:style style:parent-style-name="Normal" style:family="paragraph" style:name="P68">
      <style:paragraph-properties fo:text-align="center"/>
      <style:text-properties fo:color="#000000" fo:font-family="Liberation Serif" style:font-family-asian="NSimSun" style:font-family-complex="Arial" fo:font-size="12pt" fo:language="pl" fo:country="PL" fo:font-weight="bold" style:letter-kerning="true"/>
    </style:style>
    <style:style style:family="text" style:name="T150">
      <style:text-properties fo:color="#000000" fo:font-weight="bold"/>
    </style:style>
    <style:style style:parent-style-name="Normal" style:family="paragraph" style:name="P69">
      <style:paragraph-properties fo:text-align="center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51">
      <style:text-properties fo:color="#000000" fo:font-weight="bold"/>
    </style:style>
    <style:style style:parent-style-name="Normal" style:family="paragraph" style:name="P70">
      <style:paragraph-properties fo:text-align="left"/>
      <style:text-properties fo:color="#000000" fo:font-family="Liberation Serif" style:font-family-asian="NSimSun" style:font-family-complex="Arial" fo:font-size="12pt" fo:language="pl" fo:country="PL" fo:font-weight="bold" style:letter-kerning="true"/>
    </style:style>
    <style:style style:family="text" style:name="T152">
      <style:text-properties fo:color="#000000" fo:font-weight="bold"/>
    </style:style>
    <style:style style:parent-style-name="Normal" style:list-style-name="WWNum9" style:family="paragraph" style:name="P71">
      <style:paragraph-properties fo:text-align="justify" fo:margin-left="0.7515cm" fo:text-indent="-0.7515cm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53">
      <style:text-properties fo:color="#000000"/>
    </style:style>
    <style:style style:parent-style-name="Normal" style:list-style-name="WWNum9" style:family="paragraph" style:name="P72">
      <style:paragraph-properties fo:text-align="justify" fo:margin-left="0.7515cm" fo:text-indent="-0.7515cm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54">
      <style:text-properties/>
    </style:style>
    <style:style style:parent-style-name="Normal" style:list-style-name="WWNum10" style:family="paragraph" style:name="P73">
      <style:paragraph-properties fo:text-align="justify" fo:margin-left="1.27cm" fo:text-indent="-0.5186cm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55">
      <style:text-properties fo:color="#000000"/>
    </style:style>
    <style:style style:parent-style-name="Normal" style:list-style-name="WWNum10" style:family="paragraph" style:name="P74">
      <style:paragraph-properties fo:text-align="justify" fo:margin-left="1.27cm" fo:text-indent="-0.5186cm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56">
      <style:text-properties fo:color="#000000"/>
    </style:style>
    <style:style style:parent-style-name="Normal" style:list-style-name="WWNum10" style:family="paragraph" style:name="P75">
      <style:paragraph-properties fo:text-align="justify" fo:margin-left="1.27cm" fo:text-indent="-0.5186cm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57">
      <style:text-properties fo:color="#000000"/>
    </style:style>
    <style:style style:parent-style-name="Normal" style:list-style-name="WWNum11" style:family="paragraph" style:name="P76">
      <style:paragraph-properties fo:text-align="justify" fo:margin-left="0.7515cm" fo:text-indent="-0.7515cm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58">
      <style:text-properties fo:color="#000000"/>
    </style:style>
    <style:style style:parent-style-name="NormalWeb" style:family="paragraph" style:name="P77">
      <style:paragraph-properties fo:text-align="center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59">
      <style:text-properties fo:color="#000000" fo:font-weight="bold"/>
    </style:style>
    <style:style style:parent-style-name="ListParagraph" style:list-style-name="WWNum12" style:family="paragraph" style:name="P78">
      <style:paragraph-properties fo:line-height="100%"/>
      <style:text-properties fo:color="#000000" fo:font-family="Liberation Serif" style:font-family-asian="Calibri" style:font-family-complex="Arial" fo:font-size="12pt" fo:language="pl" fo:country="PL" style:letter-kerning="true"/>
    </style:style>
    <style:style style:parent-style-name="ListParagraph" style:list-style-name="WWNum12" style:family="paragraph" style:name="P79">
      <style:paragraph-properties fo:line-height="100%"/>
      <style:text-properties fo:color="#000000" fo:font-family="Liberation Serif" style:font-family-asian="Calibri" style:font-family-complex="Arial" fo:font-size="12pt" fo:language="pl" fo:country="PL" style:letter-kerning="true"/>
    </style:style>
    <style:style style:parent-style-name="ListParagraph" style:list-style-name="WWNum12" style:family="paragraph" style:name="P80">
      <style:paragraph-properties fo:line-height="100%"/>
      <style:text-properties fo:color="#000000" fo:font-family="Liberation Serif" style:font-family-asian="Calibri" style:font-family-complex="Arial" fo:font-size="12pt" fo:language="pl" fo:country="PL" style:letter-kerning="true"/>
    </style:style>
    <style:style style:parent-style-name="ListParagraph" style:list-style-name="WWNum12" style:family="paragraph" style:name="P81">
      <style:paragraph-properties fo:line-height="100%"/>
      <style:text-properties fo:color="#000000" fo:font-family="Liberation Serif" style:font-family-asian="Calibri" style:font-family-complex="Arial" fo:font-size="12pt" fo:language="pl" fo:country="PL" style:letter-kerning="true"/>
    </style:style>
    <style:style style:parent-style-name="ListParagraph" style:list-style-name="WWNum12" style:family="paragraph" style:name="P82">
      <style:paragraph-properties fo:line-height="100%"/>
      <style:text-properties fo:color="#000000" fo:font-family="Liberation Serif" style:font-family-asian="Calibri" style:font-family-complex="Arial" fo:font-size="12pt" fo:language="pl" fo:country="PL" style:letter-kerning="true"/>
    </style:style>
    <style:style style:parent-style-name="ListParagraph" style:list-style-name="WWNum12" style:family="paragraph" style:name="P83">
      <style:paragraph-properties fo:line-height="100%"/>
      <style:text-properties fo:color="#000000" fo:font-family="Liberation Serif" style:font-family-asian="Calibri" style:font-family-complex="Arial" fo:font-size="12pt" fo:language="pl" fo:country="PL" style:letter-kerning="true"/>
    </style:style>
    <style:style style:parent-style-name="ListParagraph" style:list-style-name="WWNum12" style:family="paragraph" style:name="P84">
      <style:paragraph-properties fo:line-height="100%"/>
      <style:text-properties fo:color="#000000" fo:font-family="Liberation Serif" style:font-family-asian="Calibri" style:font-family-complex="Arial" fo:font-size="12pt" fo:language="pl" fo:country="PL" style:letter-kerning="true"/>
    </style:style>
    <style:style style:parent-style-name="ListParagraph" style:list-style-name="WWNum12" style:family="paragraph" style:name="P85">
      <style:paragraph-properties fo:line-height="100%"/>
      <style:text-properties fo:color="#000000" fo:font-family="Liberation Serif" style:font-family-asian="Calibri" style:font-family-complex="Arial" fo:font-size="12pt" fo:language="pl" fo:country="PL" style:letter-kerning="true"/>
    </style:style>
    <style:style style:parent-style-name="ListParagraph" style:list-style-name="WWNum12" style:family="paragraph" style:name="P86">
      <style:paragraph-properties fo:line-height="100%"/>
      <style:text-properties fo:color="#000000" fo:font-family="Liberation Serif" style:font-family-asian="Calibri" style:font-family-complex="Arial" fo:font-size="12pt" fo:language="pl" fo:country="PL" style:letter-kerning="true"/>
    </style:style>
    <style:style style:parent-style-name="NormalWeb" style:family="paragraph" style:name="P87">
      <style:paragraph-properties fo:text-align="center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60">
      <style:text-properties fo:color="#000000" fo:font-weight="bold"/>
    </style:style>
    <style:style style:parent-style-name="NormalWeb" style:list-style-name="WWNum13" style:family="paragraph" style:name="P88">
      <style:paragraph-properties fo:text-align="left" fo:margin-left="0.7515cm" fo:text-indent="-0.635cm" fo:margin-top="14pt" fo:margin-bottom="0p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61">
      <style:text-properties fo:color="#000000"/>
    </style:style>
    <style:style style:parent-style-name="NormalWeb" style:list-style-name="WWNum13" style:family="paragraph" style:name="P89">
      <style:paragraph-properties fo:text-align="justify" fo:margin-left="0.7515cm" fo:text-indent="-0.635cm" fo:margin-top="0pt" fo:margin-bottom="0p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62">
      <style:text-properties fo:color="#000000"/>
    </style:style>
    <style:style style:parent-style-name="NormalWeb" style:list-style-name="WWNum13" style:family="paragraph" style:name="P90">
      <style:paragraph-properties fo:text-align="justify" fo:margin-left="0.7515cm" fo:text-indent="-0.635cm" fo:margin-top="0pt" fo:margin-bottom="0p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63">
      <style:text-properties fo:color="#000000"/>
    </style:style>
    <style:style style:parent-style-name="NormalWeb" style:list-style-name="WWNum13" style:family="paragraph" style:name="P91">
      <style:paragraph-properties fo:text-align="justify" fo:margin-left="0.7515cm" fo:text-indent="-0.635cm" fo:margin-top="0pt" fo:margin-bottom="0p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64">
      <style:text-properties fo:color="#000000"/>
    </style:style>
    <style:style style:parent-style-name="NormalWeb" style:list-style-name="WWNum13" style:family="paragraph" style:name="P92">
      <style:paragraph-properties fo:text-align="justify" fo:margin-left="0.7515cm" fo:text-indent="-0.635cm" fo:margin-top="0pt" fo:margin-bottom="0p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65">
      <style:text-properties fo:color="#000000"/>
    </style:style>
    <style:style style:parent-style-name="NormalWeb" style:list-style-name="WWNum13" style:family="paragraph" style:name="P93">
      <style:paragraph-properties fo:text-align="justify" fo:margin-left="0.7515cm" fo:text-indent="-0.635cm" fo:margin-top="0pt" fo:margin-bottom="0p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66">
      <style:text-properties fo:color="#000000"/>
    </style:style>
    <style:style style:parent-style-name="NormalWeb" style:family="paragraph" style:name="P94">
      <style:paragraph-properties fo:text-align="left" fo:margin-left="0.635cm" fo:text-indent="0cm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67">
      <style:text-properties fo:color="#000000"/>
    </style:style>
    <style:style style:parent-style-name="NormalWeb" style:family="paragraph" style:name="P95">
      <style:paragraph-properties fo:text-align="left" fo:margin-left="0.635cm" fo:text-indent="0cm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68">
      <style:text-properties fo:color="#000000" fo:font-weight="bold"/>
    </style:style>
    <style:style style:parent-style-name="NormalWeb" style:family="paragraph" style:name="P96">
      <style:paragraph-properties fo:text-align="justify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69">
      <style:text-properties fo:color="#000000" fo:font-weight="bold"/>
    </style:style>
    <style:style style:parent-style-name="Normal" style:family="paragraph" style:name="P97">
      <style:paragraph-properties fo:text-align="left"/>
      <style:text-properties fo:color="#000000" fo:font-family="Liberation Serif" style:font-family-asian="NSimSun" style:font-family-complex="Arial" fo:font-size="12pt" fo:language="pl" fo:country="PL" fo:font-weight="bold" style:letter-kerning="true"/>
    </style:style>
    <style:style style:family="text" style:name="T170">
      <style:text-properties fo:color="#000000" fo:font-weight="bold"/>
    </style:style>
    <style:style style:parent-style-name="Normal" style:family="paragraph" style:name="P98">
      <style:paragraph-properties fo:text-align="left"/>
      <style:text-properties fo:color="#000000" fo:font-family="Liberation Serif" style:font-family-asian="NSimSun" style:font-family-complex="Arial" fo:font-size="12pt" fo:language="pl" fo:country="PL" fo:font-weight="bold" style:letter-kerning="true"/>
    </style:style>
    <style:style style:family="text" style:name="T171">
      <style:text-properties fo:color="#000000" fo:font-weight="bold"/>
    </style:style>
    <style:style style:parent-style-name="Normal" style:family="paragraph" style:name="P99">
      <style:paragraph-properties fo:text-align="left"/>
      <style:text-properties fo:color="#000000" fo:font-family="Liberation Serif" style:font-family-asian="NSimSun" style:font-family-complex="Arial" fo:font-size="12pt" fo:language="pl" fo:country="PL" fo:font-weight="bold" style:letter-kerning="true"/>
    </style:style>
    <style:style style:family="text" style:name="T172">
      <style:text-properties fo:color="#000000" fo:font-weight="bold"/>
    </style:style>
    <style:style style:parent-style-name="Normal" style:family="paragraph" style:name="P100">
      <style:paragraph-properties fo:text-align="left"/>
      <style:text-properties fo:color="#000000" fo:font-family="Liberation Serif" style:font-family-asian="NSimSun" style:font-family-complex="Arial" fo:font-size="12pt" fo:language="pl" fo:country="PL" fo:font-weight="bold" style:letter-kerning="true"/>
    </style:style>
    <style:style style:family="text" style:name="T173">
      <style:text-properties fo:color="#000000" fo:font-weight="bold"/>
    </style:style>
    <style:style style:parent-style-name="Normal" style:family="paragraph" style:name="P101">
      <style:paragraph-properties fo:text-align="left"/>
      <style:text-properties fo:color="#000000" fo:font-family="Liberation Serif" style:font-family-asian="NSimSun" style:font-family-complex="Arial" fo:font-size="12pt" fo:language="pl" fo:country="PL" fo:font-weight="bold" style:letter-kerning="true"/>
    </style:style>
    <style:style style:family="text" style:name="T174">
      <style:text-properties fo:color="#000000" fo:font-weight="bold"/>
    </style:style>
    <style:style style:parent-style-name="Normal" style:family="paragraph" style:name="P102">
      <style:paragraph-properties fo:text-align="left"/>
      <style:text-properties fo:color="#000000" fo:font-family="Liberation Serif" style:font-family-asian="NSimSun" style:font-family-complex="Arial" fo:font-size="12pt" fo:language="pl" fo:country="PL" fo:font-weight="bold" style:letter-kerning="true"/>
    </style:style>
    <style:style style:family="text" style:name="T175">
      <style:text-properties fo:color="#000000" fo:font-weight="bold"/>
    </style:style>
    <style:style style:parent-style-name="Normal" style:family="paragraph" style:name="P103">
      <style:paragraph-properties fo:text-align="left"/>
      <style:text-properties fo:color="#000000" fo:font-family="Liberation Serif" style:font-family-asian="NSimSun" style:font-family-complex="Arial" fo:font-size="12pt" fo:language="pl" fo:country="PL" fo:font-weight="bold" style:letter-kerning="true"/>
    </style:style>
    <style:style style:family="text" style:name="T176">
      <style:text-properties fo:color="#000000" fo:font-weight="bold"/>
    </style:style>
    <style:style style:parent-style-name="Normal" style:family="paragraph" style:name="P104">
      <style:paragraph-properties fo:text-align="left"/>
      <style:text-properties fo:color="#000000" fo:font-family="Liberation Serif" style:font-family-asian="NSimSun" style:font-family-complex="Arial" fo:font-size="12pt" fo:language="pl" fo:country="PL" style:letter-kerning="true"/>
    </style:style>
  </office:automatic-styles>
  <office:body>
    <office:text text:use-soft-page-breaks="true">
      <text:p text:style-name="P10"><text:span text:style-name="T85">Umowa<text:s text:c="2"/></text:span></text:p>
      <text:p text:style-name="P11"><text:span text:style-name="T86">na<text:s text:c="2"/>w</text:span><text:span text:style-name="T87">ykonanie, dostawa i monta</text:span><text:span text:style-name="T88">ż mebli biurowych dla Pedagogicznej Biblioteki Wojewódzkiej im. Gustawa Herlinga-Grudzińskiego w Kielcach<text:s text:c="2"/>filii w Busku-Zdroju.</text:span></text:p>
      <text:p text:style-name="P12"><text:span text:style-name="T89"/></text:p>
      <text:p text:style-name="P13"><text:span text:style-name="T90">zawarta w dniu .……………. w Kielcach pomiędzy:</text:span></text:p>
      <text:p text:style-name="P14"><text:span text:style-name="T91">Województwem Świętokrzyskim</text:span><text:span text:style-name="T92">, Al. IX Wieków Kielc 3, 25-516 Kielce, NIP: 959-15-06-120</text:span></text:p>
      <text:p text:style-name="P15"><text:span text:style-name="T93">w zakresie działalności jednostki budżetowej: Pedagogicznej Biblioteki Wojewódzkiej im. Gustawa Herlinga-Grudzińskiego w Kielcach</text:span><text:span text:style-name="T94">, ul. Jana Pawła II 5, 25-025 Kielce, </text:span></text:p>
      <text:p text:style-name="P16"><text:span text:style-name="T95">NIP: 9591506120, REGON: 291 170 080, zwanym dalej „</text:span><text:span text:style-name="T96">Zamawiającym</text:span><text:span text:style-name="T97">”</text:span><text:span text:style-name="T98">,</text:span></text:p>
      <text:p text:style-name="P17"><text:span text:style-name="T99">reprezentowanym przez:</text:span></text:p>
      <text:p text:style-name="P18"><text:span text:style-name="T100">Piotra Kisiela</text:span><text:span text:style-name="T101">–Dyrektora Pedagogicznej Biblioteki Wojewódzkiej im. Gustawa Herlinga-Grudzińskiego w Kielcach, działającego na podstawie pełnomocnictwa udzielonego Uchwałą nr 1923/25 Zarządu Województwa Świętokrzyskiego z dnia 9 kwietnia 2025r., z kontrasygnatą głównej księgowej - Katarzyny Michalak,</text:span></text:p>
      <text:p text:style-name="P19"><text:span text:style-name="T102">a</text:span></text:p>
      <text:p text:style-name="P20"><text:span text:style-name="T103">………………………………………………………………………………………… </text:span><text:span text:style-name="T104">zwanym dalej „Wykonawcą”,</text:span></text:p>
      <text:p text:style-name="P21"><text:span text:style-name="T105">zwanymi dalej łącznie „Stronami”.</text:span></text:p>
      <text:p text:style-name="P22"><text:span text:style-name="T106">§ 1</text:span></text:p>
      <text:list text:style-name="WWNum1" text:continue-numbering="true">
        <text:list-item>
          <text:p text:style-name="P23"><text:span text:style-name="T107">Na podstawie niniejszej umowy Zamawiający powierza, a Wykonawca przyjmuje do realizacji przedmiot niniejszej umowy, którym jest wykonanie, dostawa i montaż mebli biurowych do pomieszczeń w Pedagogicznej Bibliotece Wojewódzkiej im. Gustawa Herlinga-Grudzińskiego filia w Busku-Zdroju, mieszczącej się przy ul. Mickiewicza 23, 28-100 Busko-Zdrój.</text:span></text:p>
        </text:list-item>
        <text:list-item>
          <text:p text:style-name="P24"><text:span text:style-name="T108">Szczegółowy zakres przedmiotu niniejszej umowy </text:span><text:span text:style-name="T109">określają specyfikacja techniczna ujęta w zapytaniu ofertowym i oferta Wykonawcy stanowiące odpowiednio załączniki nr 1 i 2 do niniejszej umowy. </text:span></text:p>
        </text:list-item>
      </text:list>
      <text:p text:style-name="P25"><text:span text:style-name="T110">§ 2</text:span></text:p>
      <text:list text:style-name="WWNum2" text:continue-numbering="true">
        <text:list-item>
          <text:list>
            <text:list-item>
              <text:list>
                <text:list-item>
                  <text:p text:style-name="P26"><text:span text:style-name="T111">Wykonawca oświadcza, że:</text:span></text:p>
                </text:list-item>
              </text:list>
            </text:list-item>
          </text:list>
        </text:list-item>
      </text:list>
      <text:list text:style-name="WWNum3" text:continue-numbering="true">
        <text:list-item>
          <text:p text:style-name="P27"><text:span text:style-name="T112">posiada niezbędną wiedzę, umiejętności, doświadczenie oraz zasoby ludzkie, ekonomiczne i techniczne niezbędne do prawidłowego wykonania przedmiotu umowy;</text:span></text:p>
        </text:list-item>
        <text:list-item>
          <text:p text:style-name="P28"><text:span text:style-name="T113">wykona przedmiot niniejszej umowy bez zaangażowania podwykonawców.</text:span></text:p>
        </text:list-item>
      </text:list>
      <text:list text:style-name="WWNum2" text:continue-numbering="true">
        <text:list-item>
          <text:list>
            <text:list-item>
              <text:list>
                <text:list-item>
                  <text:p text:style-name="P29"><text:span text:style-name="T114">Wykonawca zobowiązuje się do koordynacji działań osób wyznaczonych do realizacji przedmiotu niniejszej umowy oraz nadzoru nad całym procesem jego realizacji.</text:span></text:p>
                </text:list-item>
                <text:list-item>
                  <text:p text:style-name="P30"><text:span text:style-name="T115">Wykonawca zobowiązuje się do pisemnego informowania go o postępach realizacji zamówienia, ewentualnych problemach czy opóźnieniach w realizacji przedmiotu umowy.</text:span></text:p>
                </text:list-item>
                <text:list-item>
                  <text:p text:style-name="P31"><text:span text:style-name="T116">Wykonawca ponosi pełną odpowiedzialność odszkodowawczą w stosunku do Zamawiającego i osób trzecich z tytułu szkód wyrządzonych przy wykonywaniu niniejszej umowy. </text:span></text:p>
                </text:list-item>
                <text:list-item>
                  <text:p text:style-name="P32"><text:span text:style-name="T117">Wykonawca zapewnia, że materiały niezbędne do wykonania przedmiotu umowy (m.in. płyty, uchwyty, zawiasy) - zakupione po uprzednim uzgodnieniu z Zamawiającym - są nowe, wolne od wad fizycznych i prawnych, nie mają wad zmniejszających ich wartość lub użyteczność wynikającą z ich przeznaczenia.</text:span></text:p>
                </text:list-item>
              </text:list>
            </text:list-item>
          </text:list>
        </text:list-item>
      </text:list>
      <text:p text:style-name="P33"><text:span text:style-name="T118">§ 3</text:span></text:p>
      <text:list text:style-name="WWNum4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34"><text:span text:style-name="T119">Wykonawca zobowiązuje się do realizacji przedmiotu niniejszej umowy określonego w § 1 w terminie do 24.10.2025 r., przy czym szczegółowe terminy i godziny realizacji poszczególnych prac wykonanych w ramach niniejszej umowy wymagają uzgodnienia z osobą wyznaczoną przez Zamawiającego do kontaktu, o której mowa w ust. 2.</text:span></text:p>
                    </text:list-item>
                    <text:list-item>
                      <text:p text:style-name="P35"><text:span>Zamawiający wyznacza do współpracy z Wykonawcą, w zakresie wykonania niniejszej umowy Kierownika Filii w Busku-Zdroju – Agnieszkę Jasińską.</text:span></text:p>
                    </text:list-item>
                    <text:list-item>
                      <text:p text:style-name="P36"><text:span>Zamawiający dokona odbioru przedmiotu niniejszej umowy, o którym mowa w § 1, na podstawie podpisanego przez upoważnionych przedstawicieli obu stron protokołu odbioru, którego wzór stanowi załącznik nr </text:span><text:span text:style-name="T120">3</text:span><text:span> do niniejszej umowy.</text:span></text:p>
                    </text:list-item>
                  </text:list>
                </text:list-item>
              </text:list>
            </text:list-item>
          </text:list>
        </text:list-item>
      </text:list>
      <text:p text:style-name="P37"><text:span text:style-name="T121">§ 4</text:span></text:p>
      <text:list text:style-name="WWNum5" text:continue-numbering="true">
        <text:list-item>
          <text:p text:style-name="P38"><text:span text:style-name="T122">Z tytułu wykonanie przedmiotu niniejszej umowy Zamawiający zapłaci Wykonawcy<text:s text:c="2"/>wynagrodzenie ryczałtowe w wysokości: ………...</text:span><text:span text:style-name="T123">zł brutto</text:span><text:span text:style-name="T124"> , płatne przelewem jednorazowo po wykonaniu niniejszej umowy </text:span><text:span>na konto Wykonawcy wskazane na fakturze VAT.</text:span></text:p>
        </text:list-item>
        <text:list-item>
          <text:p text:style-name="P39"><text:span>Podstawą do wystawienia faktury VAT na kwotę, o której mowa w ust. 1, będzie obustronnie podpisany protokół odbioru, o którym mowa w § 3 ust. 3.</text:span></text:p>
        </text:list-item>
        <text:list-item>
          <text:p text:style-name="P40"><text:span>Termin płatności faktury VAT wynosi </text:span><text:span text:style-name="T125">14 dni od dnia otrzymania prawidłowo wystawionej faktury VAT.</text:span></text:p>
        </text:list-item>
        <text:list-item>
          <text:p text:style-name="P41"><text:span>Za dzień zapłaty uważa się dzień obciążenia rachunku bankowego Zamawiającego.</text:span></text:p>
        </text:list-item>
        <text:list-item>
          <text:p text:style-name="P42"><text:span text:style-name="T126">Wykonawca zobowiązuje się do podania na fakturze VAT następujących danych dotyczących nabywcy, odbiorcy i płatnika tej faktury:</text:span></text:p>
        </text:list-item>
      </text:list>
      <table:table table:style-name="ta1">
        <table:table-columns>
          <table:table-column table:style-name="co1"/>
          <table:table-column table:style-name="co2"/>
        </table:table-columns>
        <table:table-header-columns/>
        <table:table-row table:style-name="ro1">
          <table:table-cell table:style-name="ce1">
            <text:p text:style-name="P43"><text:span text:style-name="T127">Nabywca:</text:span></text:p>
            <text:p text:style-name="P44"><text:span text:style-name="T128">Województwo Świętokrzyskie</text:span></text:p>
            <text:p text:style-name="P45"><text:span text:style-name="T129">Al. IX Wieków Kielc 3</text:span></text:p>
            <text:p text:style-name="P46"><text:span text:style-name="T130">25-516 Kielce</text:span></text:p>
            <text:p text:style-name="P47"><text:span text:style-name="T131">NIP : 959 15 06 120</text:span></text:p>
          </table:table-cell>
          <table:table-cell table:style-name="ce2">
            <text:p text:style-name="P48"><text:span text:style-name="T132">Odbiorca i płatnik:</text:span></text:p>
            <text:p text:style-name="P49"><text:span text:style-name="T133">Pedagogiczna Biblioteka Wojewódzka</text:span></text:p>
            <text:p text:style-name="P50"><text:span text:style-name="T134">im. Gustawa Herlinga-Grudzińskiego</text:span></text:p>
            <text:p text:style-name="P51"><text:span text:style-name="T135">w Kielcach</text:span><text:span><text:line-break/></text:span><text:span text:style-name="T136">ul. Jana Pawła II 5</text:span></text:p>
            <text:p text:style-name="P52"><text:span text:style-name="T137">25-025 Kielce</text:span></text:p>
          </table:table-cell>
        </table:table-row>
      </table:table>
      <text:list text:style-name="WWNum5" text:continue-numbering="true">
        <text:list-item>
          <text:p text:style-name="P53"><text:span text:style-name="T138">Wynagrodzenie określone w ust. 1 zawiera wszelkie koszty związane z realizacją przedmiotu niniejszej umowy, w szczególności koszty transportu, wykonania poszczególnych prac składających się na przedmiot niniejszej umowy i użytych w celu jego realizacji materiałów. </text:span></text:p>
        </text:list-item>
      </text:list>
      <text:p text:style-name="P54"><text:span text:style-name="T139">§ 5</text:span></text:p>
      <text:list text:style-name="WWNum6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55"><text:span text:style-name="T140">Wykonawca udziela Zamawiającemu gwarancji jakości na wykonany przedmiot niniejszej umowy wynoszącej 24 miesiące.</text:span></text:p>
                    </text:list-item>
                    <text:list-item>
                      <text:p text:style-name="P56"><text:span text:style-name="T141">Okres gwarancji liczy się od dnia, w którym dokonano odbioru przedmiotu niniejszej umowy.</text:span></text:p>
                    </text:list-item>
                    <text:list-item>
                      <text:p text:style-name="P57"><text:span text:style-name="T142">W okresie gwarancji wszystkie naprawy będą wykonywane na koszt Wykonawcy.</text:span></text:p>
                    </text:list-item>
                    <text:list-item>
                      <text:p text:style-name="P58"><text:span text:style-name="T143">Wykonawca zobowiązuje się do bezzwłocznego usunięcia na własny koszt wad i usterek stwierdzonych w okresie gwarancji w sposób i terminie uzgodnionym uprzednio z Zamawiającym.</text:span></text:p>
                    </text:list-item>
                    <text:list-item>
                      <text:p text:style-name="P59"><text:span text:style-name="T144">W razie ujawnienia wad przedmiotu umowy podczas jego odbioru i ich nie usunięcia przez Wykonawcę lub nie usunięcia wad ujawnionych w okresie rękojmi lub gwarancji jakości w terminie uzgodnionym z Zamawiającym, Zamawiający będzie uprawniony do usunięcia wad na koszt Wykonawcy (wykonanie zastępcze) bez uprzedniego wzywania tego Wykonawcy do usunięcia wad w dodatkowym terminie.</text:span></text:p>
                    </text:list-item>
                  </text:list>
                </text:list-item>
              </text:list>
            </text:list-item>
          </text:list>
        </text:list-item>
      </text:list>
      <text:p text:style-name="P60"><text:span text:style-name="T145">§ 6</text:span></text:p>
      <text:list text:style-name="WWNum7" text:continue-numbering="true">
        <text:list-item>
          <text:p text:style-name="P61"><text:span>Wykonawca zapłaci Zamawiającemu następujące kary umownej:</text:span></text:p>
        </text:list-item>
      </text:list>
      <text:list text:style-name="WWNum8" text:continue-numbering="true">
        <text:list-item>
          <text:p text:style-name="P62"><text:span>w związku z odstąpieniem od niniejszej umowy z przyczyn, za które Wykonawca ponosi odpowiedzialność - w wysokości 20% wynagrodzenia określonego w </text:span><text:span text:style-name="T146">§</text:span><text:span> 4 ust. 1;</text:span></text:p>
        </text:list-item>
        <text:list-item>
          <text:p text:style-name="P63"><text:span>za zwłokę w wykonaniu przedmiotu umowy w terminie, o którym w § 3 ust. 1 – w wysokości 1% wynagrodzenia określonego w </text:span><text:span text:style-name="T147">§</text:span><text:span> 4 ust. 1 za każdy dzień zwłoki;</text:span></text:p>
        </text:list-item>
        <text:list-item>
          <text:p text:style-name="P64"><text:span>za zwłokę w usunięciu wad stwierdzonych przy odbiorze przedmiotu niniejszej umowy, w okresie rękojmi </text:span><text:span text:style-name="T148">lub gwarancji jakości </text:span><text:span>– w wysokości 1 % wynagrodzenia określonego w </text:span><text:span text:style-name="T149">§</text:span><text:span> 4 ust. 1 za każdy dzień zwłoki, liczony od dnia określonego przez Zamawiającego do ich usunięcia.</text:span></text:p>
        </text:list-item>
      </text:list>
      <text:list text:style-name="WWNum7" text:continue-numbering="true">
        <text:list-item>
          <text:p text:style-name="P65"><text:span>Łączna wysokość kar umownych przewidzianych niniejszą umową nie przekroczy 30% wynagrodzenia określonego w § 3 ust. 1.</text:span></text:p>
        </text:list-item>
        <text:list-item>
          <text:p text:style-name="P66"><text:span>Wykonawca wyraża zgodę na potrącenie kar umownych z należnego mu wynagrodzenia.</text:span></text:p>
        </text:list-item>
        <text:list-item>
          <text:p text:style-name="P67"><text:span>Zamawiający ma prawo dochodzić odszkodowania przenoszącego wysokość zastrzeżonych kar umownych. </text:span></text:p>
        </text:list-item>
      </text:list>
      <text:p text:style-name="P68"><text:span text:style-name="T150"/></text:p>
      <text:p text:style-name="P69"><text:span text:style-name="T151">§ 7</text:span></text:p>
      <text:p text:style-name="P70"><text:span text:style-name="T152"/></text:p>
      <text:list text:style-name="WWNum9" text:continue-numbering="true">
        <text:list-item>
          <text:p text:style-name="P71"><text:span text:style-name="T153">Odstąpienie od niniejszej umowy powinno nastąpić w formie pisemnej pod rygorem nieważności i powinno zawierać uzasadnienie.</text:span></text:p>
        </text:list-item>
        <text:list-item>
          <text:p text:style-name="P72"><text:span>Zamawiającemu poza przypadkami określonymi w Kodeksie cywilnym, przysługuje prawo do odstąpienia od niniejszej umowy lub jej części</text:span><text:span text:style-name="T154"> w następujących przypadkach:</text:span></text:p>
        </text:list-item>
      </text:list>
      <text:list text:style-name="WWNum10" text:continue-numbering="true">
        <text:list-item>
          <text:p text:style-name="P73"><text:span text:style-name="T155">Wykonawca nie rozpoczął wykonywania przedmiotu umowy bez uzasadnionych przyczyn i nie kontynuuje prac pomimo wezwania Zamawiającego złożonego na piśmie,</text:span></text:p>
        </text:list-item>
        <text:list-item>
          <text:p text:style-name="P74"><text:span text:style-name="T156">w przypadku braku postępu prac objętych niniejszą umową w stopniu zagrażającym dotrzymania terminu, o którym mowa w § 3 ust. 1;</text:span></text:p>
        </text:list-item>
        <text:list-item>
          <text:p text:style-name="P75"><text:span text:style-name="T157">jeżeli Wykonawca pozostaje w zwłoce w usunięciu wad przedmiotu niniejszej umowy pomimo wezwania Zamawiającego złożonego na piśmie.</text:span></text:p>
        </text:list-item>
      </text:list>
      <text:list text:style-name="WWNum11" text:continue-numbering="true">
        <text:list-item>
          <text:p text:style-name="P76"><text:span text:style-name="T158">W przypadkach przewidzianych w ust. 2, prawo Zamawiającego do odstąpienia od niniejszej umowy może być realizowane w terminie do 30 dni od powzięcia wiadomości o wystąpieniu okoliczności uzasadniającej odstąpienie od niniejszej umowy.</text:span></text:p>
        </text:list-item>
      </text:list>
      <text:p text:style-name="P77"><text:span text:style-name="T159">§ 8</text:span></text:p>
      <text:list text:style-name="WWNum12" text:continue-numbering="true">
        <text:list-item>
          <text:p text:style-name="P78"><text:span>Administratorem danych osobowych Wykonawcy jest Pedagogiczna Biblioteka Wojewódzka im. Gustawa Herlinga-Grudzińskiego w Kielcach, Jana Pawła II, 25-025 Kielce.</text:span></text:p>
        </text:list-item>
        <text:list-item>
          <text:p text:style-name="P79"><text:span>W przypadku pytań dotyczących przetwarzania swoich danych osobowych Wykonawca może skontaktować się z Inspektorem Ochrony Danych, pisząc na adres e-mail: iod@pbw.kielce.pl</text:span></text:p>
        </text:list-item>
        <text:list-item>
          <text:p text:style-name="P80"><text:span>Przekazane przez Wykonawcę dane osobowe będą przetwarzane w celu zawarcia, realizacji i rozliczenia niniejszej umowy, a także w celu komunikacji związanej z wykonaniem umowy.</text:span></text:p>
        </text:list-item>
        <text:list-item>
          <text:p text:style-name="P81"><text:span>Odbiorcami danych osobowych Wykonawcy mogą być instytucje uprawnione na podstawie przepisów prawa lub podmioty upoważnione na podstawie podpisanej umowy pomiędzy Administratorem a tym podmiotem.</text:span></text:p>
        </text:list-item>
        <text:list-item>
          <text:p text:style-name="P82"><text:span>Przekazane przez Wykonawcę dane będą przetwarzane przez okres konieczny do realizacji niniejszej umowy i przechowywane w czasie obowiązkowej archiwizacji, określonym aktualnymi przepisami prawa z zakresu rachunkowości, podatków i ubezpieczeń społecznych, oraz ze względu bezpieczeństwa prawnego – do czasu przedawnienia ewentualnych roszczeń.</text:span></text:p>
        </text:list-item>
        <text:list-item>
          <text:p text:style-name="P83"><text:span>Wykonawcy przysługuje prawo do dostępu do swoich danych, ich sprostowania, kopii danych, ograniczenia przetwarzania lub usunięcia danych – przy czym uprawnienie to zostanie zrealizowane po okresie nie krótszym niż okres przechowywania danych – a także prawo do przenoszenia danych.</text:span></text:p>
        </text:list-item>
        <text:list-item>
          <text:p text:style-name="P84"><text:span>W przypadku powzięcia informacji o niewłaściwym przetwarzaniu danych osobowych Wykonawcy przez Administratora, Zleceniobiorcy przysługuje prawo wniesienia skargi do Prezesa Urzędu Ochrony Danych Osobowych.</text:span></text:p>
        </text:list-item>
        <text:list-item>
          <text:p text:style-name="P85"><text:span>Podanie danych jest dobrowolne, jednak konieczne do realizacji niniejszej umowy i wywiązania się przez Administratora z obowiązków płatnika. Brak udostępnienia danych osobowych uniemożliwi zawarcie niniejszej umowy.</text:span></text:p>
        </text:list-item>
        <text:list-item>
          <text:p text:style-name="P86"><text:span>Ust. 1-8 stosuje się odpowiednio do osób reprezentujących Wykonawcę w przypadku, gdy nie jest nim osoba fizyczna prowadząca działalność gospodarczą. </text:span></text:p>
        </text:list-item>
      </text:list>
      <text:p text:style-name="P87"><text:span text:style-name="T160">§ 9</text:span></text:p>
      <text:list text:style-name="WWNum13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88"><text:span text:style-name="T161">Strony oświadczają, że są właściwie umocowane do zawarcia niniejszej umowy.</text:span></text:p>
                    </text:list-item>
                    <text:list-item>
                      <text:p text:style-name="P89"><text:span text:style-name="T162">Wszelkie spory powstałe na tle stosowania niniejszej umowy będą rozstrzygane polubownie. W przypadku braku porozumienia, właściwym do rozpoznawania spraw spornych będzie sąd właściwy dla siedziby Zamawiającego.</text:span></text:p>
                    </text:list-item>
                    <text:list-item>
                      <text:p text:style-name="P90"><text:span text:style-name="T163">Wszelkie zmiany i uzupełnienia niniejszej umowy wymagają zachowania formy pisemnej pod rygorem nieważności.</text:span></text:p>
                    </text:list-item>
                    <text:list-item>
                      <text:p text:style-name="P91"><text:span text:style-name="T164">W sprawach nienormowanych niniejszą umową mają zastosowanie przepisy kodeksu cywilnego.</text:span></text:p>
                    </text:list-item>
                    <text:list-item>
                      <text:p text:style-name="P92"><text:span text:style-name="T165">Integralną część niniejszej umowy stanowią jej załączniki.</text:span></text:p>
                    </text:list-item>
                    <text:list-item>
                      <text:p text:style-name="P93"><text:span text:style-name="T166">Umowa została sporządzona w dwóch jednobrzmiących egzemplarzach, po jednym dla każdej ze Stron.</text:span></text:p>
                    </text:list-item>
                  </text:list>
                </text:list-item>
              </text:list>
            </text:list-item>
          </text:list>
        </text:list-item>
      </text:list>
      <text:p text:style-name="P94"><text:span text:style-name="T167"/></text:p>
      <text:p text:style-name="P95"><text:span text:style-name="T168">Zamawiający<text:s text:c="64"/>Wykonawca</text:span></text:p>
      <text:p text:style-name="P96"><text:span text:style-name="T169">……………………………<text:s text:c="40"/>……………………………</text:span></text:p>
      <text:p text:style-name="P97"><text:span text:style-name="T170"/></text:p>
      <text:p text:style-name="P98"><text:span text:style-name="T171"/></text:p>
      <text:p text:style-name="P99"><text:span text:style-name="T172"/></text:p>
      <text:p text:style-name="P100"><text:span text:style-name="T173"/></text:p>
      <text:p text:style-name="P101"><text:span text:style-name="T174"/></text:p>
      <text:p text:style-name="P102"><text:span text:style-name="T175"/></text:p>
      <text:p text:style-name="P103"><text:span text:style-name="T176"/></text:p>
      <text:p text:style-name="P104"><text:span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smil="urn:oasis:names:tc:opendocument:xmlns:smil-compatible:1.0" xmlns:anim="urn:oasis:names:tc:opendocument:xmlns:animation:1.0" xmlns:officeooo="http://openoffice.org/2009/office" xmlns:textooo="http://openoffice.org/2013/office" xmlns:tableooo="http://openoffice.org/2009/table" xmlns:drawooo="http://openoffice.org/2010/draw" xmlns:chartooo="http://openoffice.org/2010/chart" xmlns:calcext="urn:org:documentfoundation:names:experimental:calc:xmlns:calcext:1.0" xmlns:field="urn:openoffice:names:experimental:ooo-ms-interop:xmlns:field:1.0" xmlns:formx="urn:openoffice:names:experimental:ooxml-odf-interop:xmlns:form:1.0" xmlns:loext="urn:org:documentfoundation:names:experimental:office:xmlns:loext:1.0" xmlns:css3t="http://www.w3.org/TR/css3-text/" office:version="1.2">
  <office:font-face-decls/>
  <office:styles>
    <style:default-style style:family="text">
      <style:text-properties fo:font-family="Liberation Serif" style:font-family-asian="NSimSun" style:font-family-complex="Arial" fo:font-size="12pt" fo:language="pl" fo:country="PL" style:letter-kerning="true"/>
    </style:default-style>
    <style:default-style style:family="paragraph">
      <style:paragraph-properties style:tab-stop-distance="35.45pt"/>
      <style:text-properties fo:font-family="Liberation Serif" style:font-family-asian="NSimSun" style:font-family-complex="Arial" fo:font-size="12pt" fo:language="pl" fo:country="PL" style:letter-kerning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/>
    </style:style>
    <style:style style:family="graphic" style:name="Graphics">
      <style:graphic-properties/>
    </style:style>
    <style:style style:display-name="Normal" style:family="paragraph" style:name="Normal">
      <style:paragraph-properties fo:text-align="left" fo:margin-top="0pt" fo:margin-bottom="0p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display-name="WW8Num1z0" style:family="text" style:name="WW8Num1z0">
      <style:text-properties style:font-family-complex="Times New Roman"/>
    </style:style>
    <style:style style:display-name="WW8Num2z0" style:family="text" style:name="WW8Num2z0">
      <style:text-properties fo:color="#000000" style:font-family-complex="Times New Roman"/>
    </style:style>
    <style:style style:display-name="WW8Num2z1" style:family="text" style:name="WW8Num2z1">
      <style:text-properties style:font-family-complex="Times New Roman"/>
    </style:style>
    <style:style style:display-name="WW8Num3z0" style:family="text" style:name="WW8Num3z0">
      <style:text-properties fo:font-family="Times New Roman" style:font-family-asian="Times New Roman" style:font-family-complex="Times New Roman" fo:font-size="12pt"/>
    </style:style>
    <style:style style:display-name="WW8Num3z2" style:family="text" style:name="WW8Num3z2">
      <style:text-properties style:font-family-complex="Times New Roman"/>
    </style:style>
    <style:style style:display-name="WW8Num4z0" style:family="text" style:name="WW8Num4z0"/>
    <style:style style:display-name="WW8Num4z1" style:family="text" style:name="WW8Num4z1"/>
    <style:style style:display-name="WW8Num4z2" style:family="text" style:name="WW8Num4z2"/>
    <style:style style:display-name="WW8Num4z3" style:family="text" style:name="WW8Num4z3"/>
    <style:style style:display-name="WW8Num4z4" style:family="text" style:name="WW8Num4z4"/>
    <style:style style:display-name="WW8Num4z5" style:family="text" style:name="WW8Num4z5"/>
    <style:style style:display-name="WW8Num4z6" style:family="text" style:name="WW8Num4z6"/>
    <style:style style:display-name="WW8Num4z7" style:family="text" style:name="WW8Num4z7"/>
    <style:style style:display-name="WW8Num4z8" style:family="text" style:name="WW8Num4z8"/>
    <style:style style:display-name="WW8Num5z0" style:family="text" style:name="WW8Num5z0">
      <style:text-properties fo:font-family="Times New Roman" style:font-family-asian="Times New Roman" style:font-family-complex="Times New Roman" fo:font-size="12pt" fo:font-weight="bold"/>
    </style:style>
    <style:style style:display-name="WW8Num5z1" style:family="text" style:name="WW8Num5z1">
      <style:text-properties style:font-family-complex="Times New Roman"/>
    </style:style>
    <style:style style:display-name="WW8Num6z0" style:family="text" style:name="WW8Num6z0">
      <style:text-properties fo:font-family="Times New Roman" style:font-family-asian="Times New Roman" style:font-family-complex="Times New Roman"/>
    </style:style>
    <style:style style:display-name="WW8Num6z1" style:family="text" style:name="WW8Num6z1">
      <style:text-properties style:font-family-complex="Times New Roman"/>
    </style:style>
    <style:style style:display-name="WW8Num7z0" style:family="text" style:name="WW8Num7z0">
      <style:text-properties style:font-family-complex="Times New Roman"/>
    </style:style>
    <style:style style:display-name="WW8Num8z0" style:family="text" style:name="WW8Num8z0">
      <style:text-properties fo:font-family="Times New Roman" style:font-family-asian="Times New Roman" style:font-family-complex="Times New Roman"/>
    </style:style>
    <style:style style:display-name="WW8Num8z1" style:family="text" style:name="WW8Num8z1">
      <style:text-properties style:font-family-complex="Times New Roman"/>
    </style:style>
    <style:style style:display-name="WW8Num9z0" style:family="text" style:name="WW8Num9z0">
      <style:text-properties fo:font-family="Times New Roman" style:font-family-asian="Times New Roman" style:font-family-complex="Times New Roman" fo:font-size="12pt"/>
    </style:style>
    <style:style style:display-name="WW8Num9z2" style:family="text" style:name="WW8Num9z2">
      <style:text-properties style:font-family-complex="Times New Roman"/>
    </style:style>
    <style:style style:display-name="WW8Num10z0" style:family="text" style:name="WW8Num10z0">
      <style:text-properties fo:color="#000000" fo:font-family="Times New Roman" style:font-family-complex="Times New Roman" fo:font-size="12pt"/>
    </style:style>
    <style:style style:display-name="WW8Num10z1" style:family="text" style:name="WW8Num10z1">
      <style:text-properties style:font-family-complex="Times New Roman"/>
    </style:style>
    <style:style style:display-name="WW8Num11z0" style:family="text" style:name="WW8Num11z0">
      <style:text-properties fo:color="#000000" fo:font-family="Times New Roman" style:font-family-complex="Times New Roman" fo:font-size="12pt"/>
    </style:style>
    <style:style style:display-name="WW8Num11z1" style:family="text" style:name="WW8Num11z1">
      <style:text-properties style:font-family-complex="Times New Roman"/>
    </style:style>
    <style:style style:display-name="WW8Num12z0" style:family="text" style:name="WW8Num12z0"/>
    <style:style style:display-name="WW8Num12z1" style:family="text" style:name="WW8Num12z1">
      <style:text-properties style:font-family-complex="Times New Roman"/>
    </style:style>
    <style:style style:display-name="WW8Num13z0" style:family="text" style:name="WW8Num13z0">
      <style:text-properties fo:color="#000000" fo:font-family="Arial" style:font-family-complex="Arial" fo:font-size="10pt" fo:font-style="normal" fo:font-weight="normal"/>
    </style:style>
    <style:style style:display-name="WW8Num13z1" style:family="text" style:name="WW8Num13z1"/>
    <style:style style:display-name="WW8Num13z2" style:family="text" style:name="WW8Num13z2"/>
    <style:style style:display-name="WW8Num13z3" style:family="text" style:name="WW8Num13z3"/>
    <style:style style:display-name="WW8Num13z4" style:family="text" style:name="WW8Num13z4"/>
    <style:style style:display-name="WW8Num13z5" style:family="text" style:name="WW8Num13z5"/>
    <style:style style:display-name="WW8Num13z6" style:family="text" style:name="WW8Num13z6"/>
    <style:style style:display-name="WW8Num13z7" style:family="text" style:name="WW8Num13z7"/>
    <style:style style:display-name="WW8Num13z8" style:family="text" style:name="WW8Num13z8"/>
    <style:style style:display-name="WW8Num14z0" style:family="text" style:name="WW8Num14z0">
      <style:text-properties fo:font-family="Times New Roman" style:font-family-complex="Times New Roman" fo:font-size="12pt"/>
    </style:style>
    <style:style style:display-name="WW8Num15z0" style:family="text" style:name="WW8Num15z0"/>
    <style:style style:display-name="WW8Num15z1" style:family="text" style:name="WW8Num15z1"/>
    <style:style style:display-name="WW8Num15z2" style:family="text" style:name="WW8Num15z2"/>
    <style:style style:display-name="WW8Num15z3" style:family="text" style:name="WW8Num15z3"/>
    <style:style style:display-name="WW8Num15z4" style:family="text" style:name="WW8Num15z4"/>
    <style:style style:display-name="WW8Num15z5" style:family="text" style:name="WW8Num15z5"/>
    <style:style style:display-name="WW8Num15z6" style:family="text" style:name="WW8Num15z6"/>
    <style:style style:display-name="WW8Num15z7" style:family="text" style:name="WW8Num15z7"/>
    <style:style style:display-name="WW8Num15z8" style:family="text" style:name="WW8Num15z8"/>
    <style:style style:display-name="WW8Num16z0" style:family="text" style:name="WW8Num16z0"/>
    <style:style style:display-name="WW8Num16z1" style:family="text" style:name="WW8Num16z1"/>
    <style:style style:display-name="WW8Num16z2" style:family="text" style:name="WW8Num16z2"/>
    <style:style style:display-name="WW8Num16z3" style:family="text" style:name="WW8Num16z3"/>
    <style:style style:display-name="WW8Num16z4" style:family="text" style:name="WW8Num16z4"/>
    <style:style style:display-name="WW8Num16z5" style:family="text" style:name="WW8Num16z5"/>
    <style:style style:display-name="WW8Num16z6" style:family="text" style:name="WW8Num16z6"/>
    <style:style style:display-name="WW8Num16z7" style:family="text" style:name="WW8Num16z7"/>
    <style:style style:display-name="WW8Num16z8" style:family="text" style:name="WW8Num16z8"/>
    <style:style style:display-name="WW8Num17z0" style:family="text" style:name="WW8Num17z0">
      <style:text-properties fo:font-family="Times New Roman" style:font-family-complex="Times New Roman" fo:font-size="12pt"/>
    </style:style>
    <style:style style:display-name="WW8Num17z1" style:family="text" style:name="WW8Num17z1">
      <style:text-properties style:font-family-complex="Times New Roman"/>
    </style:style>
    <style:style style:display-name="WW8Num18z0" style:family="text" style:name="WW8Num18z0">
      <style:text-properties style:font-family-complex="Times New Roman"/>
    </style:style>
    <style:style style:display-name="WW8Num19z0" style:family="text" style:name="WW8Num19z0"/>
    <style:style style:display-name="WW8Num19z1" style:family="text" style:name="WW8Num19z1"/>
    <style:style style:display-name="WW8Num19z2" style:family="text" style:name="WW8Num19z2"/>
    <style:style style:display-name="WW8Num19z3" style:family="text" style:name="WW8Num19z3"/>
    <style:style style:display-name="WW8Num19z4" style:family="text" style:name="WW8Num19z4"/>
    <style:style style:display-name="WW8Num19z5" style:family="text" style:name="WW8Num19z5"/>
    <style:style style:display-name="WW8Num19z6" style:family="text" style:name="WW8Num19z6"/>
    <style:style style:display-name="WW8Num19z7" style:family="text" style:name="WW8Num19z7"/>
    <style:style style:display-name="WW8Num19z8" style:family="text" style:name="WW8Num19z8"/>
    <style:style style:display-name="WW8Num20z0" style:family="text" style:name="WW8Num20z0">
      <style:text-properties style:font-family-complex="Times New Roman"/>
    </style:style>
    <style:style style:display-name="WW8Num20z1" style:family="text" style:name="WW8Num20z1">
      <style:text-properties style:font-family-complex="Times New Roman"/>
    </style:style>
    <style:style style:display-name="WW8Num21z0" style:family="text" style:name="WW8Num21z0">
      <style:text-properties fo:font-family="Times New Roman" style:font-family-complex="Times New Roman" fo:font-size="12pt" fo:font-weight="bold"/>
    </style:style>
    <style:style style:display-name="WW8Num21z1" style:family="text" style:name="WW8Num21z1"/>
    <style:style style:display-name="WW8Num21z2" style:family="text" style:name="WW8Num21z2">
      <style:text-properties style:font-family-complex="Times New Roman"/>
    </style:style>
    <style:style style:display-name="WW8Num22z0" style:family="text" style:name="WW8Num22z0"/>
    <style:style style:display-name="WW8Num22z1" style:family="text" style:name="WW8Num22z1"/>
    <style:style style:display-name="WW8Num22z2" style:family="text" style:name="WW8Num22z2"/>
    <style:style style:display-name="WW8Num22z3" style:family="text" style:name="WW8Num22z3"/>
    <style:style style:display-name="WW8Num22z4" style:family="text" style:name="WW8Num22z4"/>
    <style:style style:display-name="WW8Num22z5" style:family="text" style:name="WW8Num22z5"/>
    <style:style style:display-name="WW8Num22z6" style:family="text" style:name="WW8Num22z6"/>
    <style:style style:display-name="WW8Num22z7" style:family="text" style:name="WW8Num22z7"/>
    <style:style style:display-name="WW8Num22z8" style:family="text" style:name="WW8Num22z8"/>
    <style:style style:display-name="Domyślna czcionka akapitu" style:family="text" style:name="Domylnaczcionkaakapitu"/>
    <style:style style:parent-style-name="Normal" style:display-name="Nagłówek" style:family="paragraph" style:name="Nagwek">
      <style:paragraph-properties fo:margin-top="12pt" fo:margin-bottom="6pt"/>
      <style:text-properties fo:font-family="Liberation Sans" style:font-family-asian="Microsoft YaHei" style:font-family-complex="Arial" fo:font-size="14pt"/>
    </style:style>
    <style:style style:parent-style-name="Normal" style:display-name="Body Text" style:family="paragraph" style:name="Tretekstu">
      <style:paragraph-properties fo:line-height="115%" fo:margin-top="0pt" fo:margin-bottom="7pt"/>
    </style:style>
    <style:style style:parent-style-name="Tretekstu" style:display-name="List" style:family="paragraph" style:name="Lista">
      <style:paragraph-properties/>
      <style:text-properties style:font-family-complex="Arial"/>
    </style:style>
    <style:style style:parent-style-name="Normal" style:display-name="Caption" style:family="paragraph" style:name="Podpis">
      <style:paragraph-properties fo:margin-top="6pt" fo:margin-bottom="6pt"/>
      <style:text-properties style:font-family-complex="Arial" fo:font-size="12pt" fo:font-style="italic"/>
    </style:style>
    <style:style style:parent-style-name="Normal" style:display-name="Indeks" style:family="paragraph" style:name="Indeks">
      <style:paragraph-properties/>
      <style:text-properties style:font-family-complex="Arial"/>
    </style:style>
    <style:style style:parent-style-name="Normal" style:display-name="Normal (Web)" style:family="paragraph" style:name="NormalWeb">
      <style:paragraph-properties fo:margin-top="14pt" fo:margin-bottom="14pt"/>
      <style:text-properties/>
    </style:style>
    <style:style style:display-name="Normalny1" style:family="paragraph" style:name="Normalny1">
      <style:paragraph-properties fo:text-align="left" fo:margin-top="0pt" fo:margin-bottom="0pt"/>
      <style:text-properties fo:color="#000000" fo:font-family="Times" style:font-family-asian="Times" style:font-family-complex="Times" fo:font-size="12pt" fo:language="pl" fo:country="PL" style:letter-kerning="true"/>
    </style:style>
    <style:style style:parent-style-name="Normal" style:display-name="List Paragraph" style:family="paragraph" style:name="ListParagraph">
      <style:paragraph-properties fo:line-height="150%" fo:text-align="justify" fo:margin-left="1.27cm" fo:text-indent="0cm" fo:margin-top="0pt" fo:margin-bottom="0pt" style:contextual-spacing="true"/>
      <style:text-properties style:font-family-asian="Calibri"/>
    </style:style>
    <text:list-style style:name="WWNum1">
      <text:list-level-style-number text:level="1" style:num-format="1" style:num-suffix=".">
        <style:list-level-properties text:list-level-position-and-space-mode="label-alignment">
          <style:list-level-label-alignment text:list-tab-stop-position="0cm" fo:text-indent="-0.635cm" fo:margin-left="1.27cm"/>
        </style:list-level-properties>
      </text:list-level-style-number>
      <text:list-level-style-number text:level="2" style:num-format="1" style:num-suffix=".">
        <style:list-level-properties text:list-level-position-and-space-mode="label-alignment">
          <style:list-level-label-alignment text:list-tab-stop-position="0cm" fo:text-indent="-0.635cm" fo:margin-left="1.905cm"/>
        </style:list-level-properties>
      </text:list-level-style-number>
      <text:list-level-style-number text:level="3" style:num-format="1" style:num-suffix=".">
        <style:list-level-properties text:list-level-position-and-space-mode="label-alignment">
          <style:list-level-label-alignment text:list-tab-stop-position="0cm" fo:text-indent="-0.635cm" fo:margin-left="2.54cm"/>
        </style:list-level-properties>
      </text:list-level-style-number>
      <text:list-level-style-number text:level="4" style:num-format="1" style:num-suffix=".">
        <style:list-level-properties text:list-level-position-and-space-mode="label-alignment">
          <style:list-level-label-alignment text:list-tab-stop-position="0cm" fo:text-indent="-0.635cm" fo:margin-left="3.175cm"/>
        </style:list-level-properties>
      </text:list-level-style-number>
      <text:list-level-style-number text:level="5" style:num-format="1" style:num-suffix=".">
        <style:list-level-properties text:list-level-position-and-space-mode="label-alignment">
          <style:list-level-label-alignment text:list-tab-stop-position="0cm" fo:text-indent="-0.635cm" fo:margin-left="3.81cm"/>
        </style:list-level-properties>
      </text:list-level-style-number>
      <text:list-level-style-number text:level="6" style:num-format="1" style:num-suffix=".">
        <style:list-level-properties text:list-level-position-and-space-mode="label-alignment">
          <style:list-level-label-alignment text:list-tab-stop-position="0cm" fo:text-indent="-0.635cm" fo:margin-left="4.445cm"/>
        </style:list-level-properties>
      </text:list-level-style-number>
      <text:list-level-style-number text:level="7" style:num-format="1" style:num-suffix=".">
        <style:list-level-properties text:list-level-position-and-space-mode="label-alignment">
          <style:list-level-label-alignment text:list-tab-stop-position="0cm" fo:text-indent="-0.635cm" fo:margin-left="5.08cm"/>
        </style:list-level-properties>
      </text:list-level-style-number>
      <text:list-level-style-number text:level="8" style:num-format="1" style:num-suffix=".">
        <style:list-level-properties text:list-level-position-and-space-mode="label-alignment">
          <style:list-level-label-alignment text:list-tab-stop-position="0cm" fo:text-indent="-0.635cm" fo:margin-left="5.715cm"/>
        </style:list-level-properties>
      </text:list-level-style-number>
      <text:list-level-style-number text:level="9" style:num-format="1" style:num-suffix=".">
        <style:list-level-properties text:list-level-position-and-space-mode="label-alignment">
          <style:list-level-label-alignment text:list-tab-stop-position="0cm" fo:text-indent="-0.635cm" fo:margin-left="6.35cm"/>
        </style:list-level-properties>
      </text:list-level-style-number>
    </text:list-style>
    <text:list-style style:name="WWNum2">
      <text:list-level-style-number text:level="1" style:num-format="1" style:num-suffix=")">
        <style:list-level-properties text:list-level-position-and-space-mode="label-alignment">
          <style:list-level-label-alignment text:list-tab-stop-position="0cm" fo:text-indent="-0.635cm" fo:margin-left="2.022cm"/>
        </style:list-level-properties>
      </text:list-level-style-number>
      <text:list-level-style-number text:level="2" style:num-format="1" style:num-suffix=")">
        <style:list-level-properties text:list-level-position-and-space-mode="label-alignment">
          <style:list-level-label-alignment text:list-tab-stop-position="0cm" fo:text-indent="-0.635cm" fo:margin-left="3.292cm"/>
        </style:list-level-properties>
      </text:list-level-style-number>
      <text:list-level-style-number text:level="3" style:num-format="1" style:num-suffix=".">
        <style:list-level-properties text:list-level-position-and-space-mode="label-alignment">
          <style:list-level-label-alignment text:list-tab-stop-position="0cm" fo:text-indent="-0.1482cm" fo:margin-left="4.392cm"/>
        </style:list-level-properties>
      </text:list-level-style-number>
      <text:list-level-style-number text:level="4" style:num-format="1" style:num-suffix=".">
        <style:list-level-properties text:list-level-position-and-space-mode="label-alignment">
          <style:list-level-label-alignment text:list-tab-stop-position="0cm" fo:text-indent="-0.635cm" fo:margin-left="5.832cm"/>
        </style:list-level-properties>
      </text:list-level-style-number>
      <text:list-level-style-number text:level="5" style:num-format="a" style:num-letter-sync="true" style:num-suffix=".">
        <style:list-level-properties text:list-level-position-and-space-mode="label-alignment">
          <style:list-level-label-alignment text:list-tab-stop-position="0cm" fo:text-indent="-0.635cm" fo:margin-left="7.102cm"/>
        </style:list-level-properties>
      </text:list-level-style-number>
      <text:list-level-style-number text:level="6" style:num-format="i" style:num-suffix=".">
        <style:list-level-properties text:list-level-position-and-space-mode="label-alignment">
          <style:list-level-label-alignment text:list-tab-stop-position="0cm" fo:text-indent="-0.3175cm" fo:margin-left="8.372cm"/>
        </style:list-level-properties>
      </text:list-level-style-number>
      <text:list-level-style-number text:level="7" style:num-format="1" style:num-suffix=".">
        <style:list-level-properties text:list-level-position-and-space-mode="label-alignment">
          <style:list-level-label-alignment text:list-tab-stop-position="0cm" fo:text-indent="-0.635cm" fo:margin-left="9.642cm"/>
        </style:list-level-properties>
      </text:list-level-style-number>
      <text:list-level-style-number text:level="8" style:num-format="a" style:num-letter-sync="true" style:num-suffix=".">
        <style:list-level-properties text:list-level-position-and-space-mode="label-alignment">
          <style:list-level-label-alignment text:list-tab-stop-position="0cm" fo:text-indent="-0.635cm" fo:margin-left="10.91cm"/>
        </style:list-level-properties>
      </text:list-level-style-number>
      <text:list-level-style-number text:level="9" style:num-format="i" style:num-suffix=".">
        <style:list-level-properties text:list-level-position-and-space-mode="label-alignment">
          <style:list-level-label-alignment text:list-tab-stop-position="0cm" fo:text-indent="-0.3175cm" fo:margin-left="12.18cm"/>
        </style:list-level-properties>
      </text:list-level-style-number>
    </text:list-style>
    <text:list-style style:name="WWNum3">
      <text:list-level-style-number text:level="1" style:num-format="1" style:num-suffix=")">
        <style:list-level-properties text:list-level-position-and-space-mode="label-alignment">
          <style:list-level-label-alignment text:list-tab-stop-position="0cm" fo:text-indent="-0.635cm" fo:margin-left="2.519cm"/>
        </style:list-level-properties>
      </text:list-level-style-number>
      <text:list-level-style-number text:level="2" style:num-format="1" style:num-suffix=".">
        <style:list-level-properties text:list-level-position-and-space-mode="label-alignment">
          <style:list-level-label-alignment text:list-tab-stop-position="0cm" fo:text-indent="-0.635cm" fo:margin-left="1.905cm"/>
        </style:list-level-properties>
      </text:list-level-style-number>
      <text:list-level-style-number text:level="3" style:num-format="1" style:num-suffix=".">
        <style:list-level-properties text:list-level-position-and-space-mode="label-alignment">
          <style:list-level-label-alignment text:list-tab-stop-position="0cm" fo:text-indent="-0.635cm" fo:margin-left="2.54cm"/>
        </style:list-level-properties>
      </text:list-level-style-number>
      <text:list-level-style-number text:level="4" style:num-format="1" style:num-suffix=".">
        <style:list-level-properties text:list-level-position-and-space-mode="label-alignment">
          <style:list-level-label-alignment text:list-tab-stop-position="0cm" fo:text-indent="-0.635cm" fo:margin-left="3.175cm"/>
        </style:list-level-properties>
      </text:list-level-style-number>
      <text:list-level-style-number text:level="5" style:num-format="1" style:num-suffix=".">
        <style:list-level-properties text:list-level-position-and-space-mode="label-alignment">
          <style:list-level-label-alignment text:list-tab-stop-position="0cm" fo:text-indent="-0.635cm" fo:margin-left="3.81cm"/>
        </style:list-level-properties>
      </text:list-level-style-number>
      <text:list-level-style-number text:level="6" style:num-format="1" style:num-suffix=".">
        <style:list-level-properties text:list-level-position-and-space-mode="label-alignment">
          <style:list-level-label-alignment text:list-tab-stop-position="0cm" fo:text-indent="-0.635cm" fo:margin-left="4.445cm"/>
        </style:list-level-properties>
      </text:list-level-style-number>
      <text:list-level-style-number text:level="7" style:num-format="1" style:num-suffix=".">
        <style:list-level-properties text:list-level-position-and-space-mode="label-alignment">
          <style:list-level-label-alignment text:list-tab-stop-position="0cm" fo:text-indent="-0.635cm" fo:margin-left="5.08cm"/>
        </style:list-level-properties>
      </text:list-level-style-number>
      <text:list-level-style-number text:level="8" style:num-format="1" style:num-suffix=".">
        <style:list-level-properties text:list-level-position-and-space-mode="label-alignment">
          <style:list-level-label-alignment text:list-tab-stop-position="0cm" fo:text-indent="-0.635cm" fo:margin-left="5.715cm"/>
        </style:list-level-properties>
      </text:list-level-style-number>
      <text:list-level-style-number text:level="9" style:num-format="1" style:num-suffix=".">
        <style:list-level-properties text:list-level-position-and-space-mode="label-alignment">
          <style:list-level-label-alignment text:list-tab-stop-position="0cm" fo:text-indent="-0.635cm" fo:margin-left="6.35cm"/>
        </style:list-level-properties>
      </text:list-level-style-number>
    </text:list-style>
    <text:list-style style:name="WWNum4">
      <text:list-level-style-number text:level="1" style:num-format="1" style:num-suffix=".">
        <style:list-level-properties text:list-level-position-and-space-mode="label-alignment">
          <style:list-level-label-alignment text:list-tab-stop-position="0cm" fo:text-indent="-0.635cm" fo:margin-left="1.27cm"/>
        </style:list-level-properties>
      </text:list-level-style-number>
      <text:list-level-style-number text:level="2" style:num-format="a" style:num-letter-sync="true" style:num-suffix=".">
        <style:list-level-properties text:list-level-position-and-space-mode="label-alignment">
          <style:list-level-label-alignment text:list-tab-stop-position="0cm" fo:text-indent="-0.635cm" fo:margin-left="2.54cm"/>
        </style:list-level-properties>
      </text:list-level-style-number>
      <text:list-level-style-number text:level="3" style:num-format="i" style:num-suffix=".">
        <style:list-level-properties text:list-level-position-and-space-mode="label-alignment">
          <style:list-level-label-alignment text:list-tab-stop-position="0cm" fo:text-indent="-0.3175cm" fo:margin-left="3.81cm"/>
        </style:list-level-properties>
      </text:list-level-style-number>
      <text:list-level-style-number text:level="4" style:num-format="1" style:num-suffix=".">
        <style:list-level-properties text:list-level-position-and-space-mode="label-alignment">
          <style:list-level-label-alignment text:list-tab-stop-position="0cm" fo:text-indent="-0.635cm" fo:margin-left="5.08cm"/>
        </style:list-level-properties>
      </text:list-level-style-number>
      <text:list-level-style-number text:level="5" style:num-format="a" style:num-letter-sync="true" style:num-suffix=".">
        <style:list-level-properties text:list-level-position-and-space-mode="label-alignment">
          <style:list-level-label-alignment text:list-tab-stop-position="0cm" fo:text-indent="-0.635cm" fo:margin-left="6.35cm"/>
        </style:list-level-properties>
      </text:list-level-style-number>
      <text:list-level-style-number text:level="6" style:num-format="i" style:num-suffix=".">
        <style:list-level-properties text:list-level-position-and-space-mode="label-alignment">
          <style:list-level-label-alignment text:list-tab-stop-position="0cm" fo:text-indent="-0.3175cm" fo:margin-left="7.62cm"/>
        </style:list-level-properties>
      </text:list-level-style-number>
      <text:list-level-style-number text:level="7" style:num-format="1" style:num-suffix=".">
        <style:list-level-properties text:list-level-position-and-space-mode="label-alignment">
          <style:list-level-label-alignment text:list-tab-stop-position="0cm" fo:text-indent="-0.635cm" fo:margin-left="8.891cm"/>
        </style:list-level-properties>
      </text:list-level-style-number>
      <text:list-level-style-number text:level="8" style:num-format="a" style:num-letter-sync="true" style:num-suffix=".">
        <style:list-level-properties text:list-level-position-and-space-mode="label-alignment">
          <style:list-level-label-alignment text:list-tab-stop-position="0cm" fo:text-indent="-0.635cm" fo:margin-left="10.16cm"/>
        </style:list-level-properties>
      </text:list-level-style-number>
      <text:list-level-style-number text:level="9" style:num-format="i" style:num-suffix=".">
        <style:list-level-properties text:list-level-position-and-space-mode="label-alignment">
          <style:list-level-label-alignment text:list-tab-stop-position="0cm" fo:text-indent="-0.3175cm" fo:margin-left="11.43cm"/>
        </style:list-level-properties>
      </text:list-level-style-number>
    </text:list-style>
    <text:list-style style:name="WWNum5">
      <text:list-level-style-number text:level="1" style:num-format="1" style:num-suffix=".">
        <style:list-level-properties text:list-level-position-and-space-mode="label-alignment">
          <style:list-level-label-alignment text:list-tab-stop-position="0cm" fo:text-indent="-0.635cm" fo:margin-left="1.27cm"/>
        </style:list-level-properties>
      </text:list-level-style-number>
      <text:list-level-style-number text:level="2" style:num-format="1" style:num-suffix=".">
        <style:list-level-properties text:list-level-position-and-space-mode="label-alignment">
          <style:list-level-label-alignment text:list-tab-stop-position="0cm" fo:text-indent="-0.635cm" fo:margin-left="1.905cm"/>
        </style:list-level-properties>
      </text:list-level-style-number>
      <text:list-level-style-number text:level="3" style:num-format="1" style:num-suffix=".">
        <style:list-level-properties text:list-level-position-and-space-mode="label-alignment">
          <style:list-level-label-alignment text:list-tab-stop-position="0cm" fo:text-indent="-0.635cm" fo:margin-left="2.54cm"/>
        </style:list-level-properties>
      </text:list-level-style-number>
      <text:list-level-style-number text:level="4" style:num-format="1" style:num-suffix=".">
        <style:list-level-properties text:list-level-position-and-space-mode="label-alignment">
          <style:list-level-label-alignment text:list-tab-stop-position="0cm" fo:text-indent="-0.635cm" fo:margin-left="3.175cm"/>
        </style:list-level-properties>
      </text:list-level-style-number>
      <text:list-level-style-number text:level="5" style:num-format="1" style:num-suffix=".">
        <style:list-level-properties text:list-level-position-and-space-mode="label-alignment">
          <style:list-level-label-alignment text:list-tab-stop-position="0cm" fo:text-indent="-0.635cm" fo:margin-left="3.81cm"/>
        </style:list-level-properties>
      </text:list-level-style-number>
      <text:list-level-style-number text:level="6" style:num-format="1" style:num-suffix=".">
        <style:list-level-properties text:list-level-position-and-space-mode="label-alignment">
          <style:list-level-label-alignment text:list-tab-stop-position="0cm" fo:text-indent="-0.635cm" fo:margin-left="4.445cm"/>
        </style:list-level-properties>
      </text:list-level-style-number>
      <text:list-level-style-number text:level="7" style:num-format="1" style:num-suffix=".">
        <style:list-level-properties text:list-level-position-and-space-mode="label-alignment">
          <style:list-level-label-alignment text:list-tab-stop-position="0cm" fo:text-indent="-0.635cm" fo:margin-left="5.08cm"/>
        </style:list-level-properties>
      </text:list-level-style-number>
      <text:list-level-style-number text:level="8" style:num-format="1" style:num-suffix=".">
        <style:list-level-properties text:list-level-position-and-space-mode="label-alignment">
          <style:list-level-label-alignment text:list-tab-stop-position="0cm" fo:text-indent="-0.635cm" fo:margin-left="5.715cm"/>
        </style:list-level-properties>
      </text:list-level-style-number>
      <text:list-level-style-number text:level="9" style:num-format="1" style:num-suffix=".">
        <style:list-level-properties text:list-level-position-and-space-mode="label-alignment">
          <style:list-level-label-alignment text:list-tab-stop-position="0cm" fo:text-indent="-0.635cm" fo:margin-left="6.35cm"/>
        </style:list-level-properties>
      </text:list-level-style-number>
    </text:list-style>
    <text:list-style style:name="WWNum6">
      <text:list-level-style-number text:level="1" style:num-format="1" style:num-suffix=".">
        <style:list-level-properties text:list-level-position-and-space-mode="label-alignment">
          <style:list-level-label-alignment text:list-tab-stop-position="0cm" fo:text-indent="-0.635cm" fo:margin-left="1.27cm"/>
        </style:list-level-properties>
      </text:list-level-style-number>
      <text:list-level-style-number text:level="2" style:num-format="1" style:num-suffix=")">
        <style:list-level-properties text:list-level-position-and-space-mode="label-alignment">
          <style:list-level-label-alignment text:list-tab-stop-position="0cm" fo:text-indent="-0.635cm" fo:margin-left="1.27cm"/>
        </style:list-level-properties>
      </text:list-level-style-number>
      <text:list-level-style-number text:level="3" style:num-format="i" style:num-suffix=".">
        <style:list-level-properties text:list-level-position-and-space-mode="label-alignment">
          <style:list-level-label-alignment text:list-tab-stop-position="0cm" fo:text-indent="-0.3175cm" fo:margin-left="3.81cm"/>
        </style:list-level-properties>
      </text:list-level-style-number>
      <text:list-level-style-number text:level="4" style:num-format="1" style:num-suffix=".">
        <style:list-level-properties text:list-level-position-and-space-mode="label-alignment">
          <style:list-level-label-alignment text:list-tab-stop-position="0cm" fo:text-indent="-0.635cm" fo:margin-left="5.08cm"/>
        </style:list-level-properties>
      </text:list-level-style-number>
      <text:list-level-style-number text:level="5" style:num-format="a" style:num-letter-sync="true" style:num-suffix=".">
        <style:list-level-properties text:list-level-position-and-space-mode="label-alignment">
          <style:list-level-label-alignment text:list-tab-stop-position="0cm" fo:text-indent="-0.635cm" fo:margin-left="6.35cm"/>
        </style:list-level-properties>
      </text:list-level-style-number>
      <text:list-level-style-number text:level="6" style:num-format="i" style:num-suffix=".">
        <style:list-level-properties text:list-level-position-and-space-mode="label-alignment">
          <style:list-level-label-alignment text:list-tab-stop-position="0cm" fo:text-indent="-0.3175cm" fo:margin-left="7.62cm"/>
        </style:list-level-properties>
      </text:list-level-style-number>
      <text:list-level-style-number text:level="7" style:num-format="1" style:num-suffix=".">
        <style:list-level-properties text:list-level-position-and-space-mode="label-alignment">
          <style:list-level-label-alignment text:list-tab-stop-position="0cm" fo:text-indent="-0.635cm" fo:margin-left="8.891cm"/>
        </style:list-level-properties>
      </text:list-level-style-number>
      <text:list-level-style-number text:level="8" style:num-format="a" style:num-letter-sync="true" style:num-suffix=".">
        <style:list-level-properties text:list-level-position-and-space-mode="label-alignment">
          <style:list-level-label-alignment text:list-tab-stop-position="0cm" fo:text-indent="-0.635cm" fo:margin-left="10.16cm"/>
        </style:list-level-properties>
      </text:list-level-style-number>
      <text:list-level-style-number text:level="9" style:num-format="i" style:num-suffix=".">
        <style:list-level-properties text:list-level-position-and-space-mode="label-alignment">
          <style:list-level-label-alignment text:list-tab-stop-position="0cm" fo:text-indent="-0.3175cm" fo:margin-left="11.43cm"/>
        </style:list-level-properties>
      </text:list-level-style-number>
    </text:list-style>
    <text:list-style style:name="WWNum7">
      <text:list-level-style-number text:level="1" style:num-format="1" style:num-suffix=".">
        <style:list-level-properties text:list-level-position-and-space-mode="label-alignment">
          <style:list-level-label-alignment text:list-tab-stop-position="0cm" fo:text-indent="-0.635cm" fo:margin-left="1.27cm"/>
        </style:list-level-properties>
      </text:list-level-style-number>
      <text:list-level-style-number text:level="2" style:num-format="1" style:num-suffix=".">
        <style:list-level-properties text:list-level-position-and-space-mode="label-alignment">
          <style:list-level-label-alignment text:list-tab-stop-position="0cm" fo:text-indent="-0.635cm" fo:margin-left="1.905cm"/>
        </style:list-level-properties>
      </text:list-level-style-number>
      <text:list-level-style-number text:level="3" style:num-format="1" style:num-suffix=".">
        <style:list-level-properties text:list-level-position-and-space-mode="label-alignment">
          <style:list-level-label-alignment text:list-tab-stop-position="0cm" fo:text-indent="-0.635cm" fo:margin-left="2.54cm"/>
        </style:list-level-properties>
      </text:list-level-style-number>
      <text:list-level-style-number text:level="4" style:num-format="1" style:num-suffix=".">
        <style:list-level-properties text:list-level-position-and-space-mode="label-alignment">
          <style:list-level-label-alignment text:list-tab-stop-position="0cm" fo:text-indent="-0.635cm" fo:margin-left="3.175cm"/>
        </style:list-level-properties>
      </text:list-level-style-number>
      <text:list-level-style-number text:level="5" style:num-format="1" style:num-suffix=".">
        <style:list-level-properties text:list-level-position-and-space-mode="label-alignment">
          <style:list-level-label-alignment text:list-tab-stop-position="0cm" fo:text-indent="-0.635cm" fo:margin-left="3.81cm"/>
        </style:list-level-properties>
      </text:list-level-style-number>
      <text:list-level-style-number text:level="6" style:num-format="1" style:num-suffix=".">
        <style:list-level-properties text:list-level-position-and-space-mode="label-alignment">
          <style:list-level-label-alignment text:list-tab-stop-position="0cm" fo:text-indent="-0.635cm" fo:margin-left="4.445cm"/>
        </style:list-level-properties>
      </text:list-level-style-number>
      <text:list-level-style-number text:level="7" style:num-format="1" style:num-suffix=".">
        <style:list-level-properties text:list-level-position-and-space-mode="label-alignment">
          <style:list-level-label-alignment text:list-tab-stop-position="0cm" fo:text-indent="-0.635cm" fo:margin-left="5.08cm"/>
        </style:list-level-properties>
      </text:list-level-style-number>
      <text:list-level-style-number text:level="8" style:num-format="1" style:num-suffix=".">
        <style:list-level-properties text:list-level-position-and-space-mode="label-alignment">
          <style:list-level-label-alignment text:list-tab-stop-position="0cm" fo:text-indent="-0.635cm" fo:margin-left="5.715cm"/>
        </style:list-level-properties>
      </text:list-level-style-number>
      <text:list-level-style-number text:level="9" style:num-format="1" style:num-suffix=".">
        <style:list-level-properties text:list-level-position-and-space-mode="label-alignment">
          <style:list-level-label-alignment text:list-tab-stop-position="0cm" fo:text-indent="-0.635cm" fo:margin-left="6.35cm"/>
        </style:list-level-properties>
      </text:list-level-style-number>
    </text:list-style>
    <text:list-style style:name="WWNum8">
      <text:list-level-style-number text:level="1" style:num-format="1" style:num-suffix=")">
        <style:list-level-properties text:list-level-position-and-space-mode="label-alignment">
          <style:list-level-label-alignment text:list-tab-stop-position="0cm" fo:text-indent="-0.635cm" fo:margin-left="1.27cm"/>
        </style:list-level-properties>
      </text:list-level-style-number>
      <text:list-level-style-number text:level="2" style:num-format="1" style:num-suffix=".">
        <style:list-level-properties text:list-level-position-and-space-mode="label-alignment">
          <style:list-level-label-alignment text:list-tab-stop-position="0cm" fo:text-indent="-0.635cm" fo:margin-left="1.905cm"/>
        </style:list-level-properties>
      </text:list-level-style-number>
      <text:list-level-style-number text:level="3" style:num-format="1" style:num-suffix=".">
        <style:list-level-properties text:list-level-position-and-space-mode="label-alignment">
          <style:list-level-label-alignment text:list-tab-stop-position="0cm" fo:text-indent="-0.635cm" fo:margin-left="2.54cm"/>
        </style:list-level-properties>
      </text:list-level-style-number>
      <text:list-level-style-number text:level="4" style:num-format="1" style:num-suffix=".">
        <style:list-level-properties text:list-level-position-and-space-mode="label-alignment">
          <style:list-level-label-alignment text:list-tab-stop-position="0cm" fo:text-indent="-0.635cm" fo:margin-left="3.175cm"/>
        </style:list-level-properties>
      </text:list-level-style-number>
      <text:list-level-style-number text:level="5" style:num-format="1" style:num-suffix=".">
        <style:list-level-properties text:list-level-position-and-space-mode="label-alignment">
          <style:list-level-label-alignment text:list-tab-stop-position="0cm" fo:text-indent="-0.635cm" fo:margin-left="3.81cm"/>
        </style:list-level-properties>
      </text:list-level-style-number>
      <text:list-level-style-number text:level="6" style:num-format="1" style:num-suffix=".">
        <style:list-level-properties text:list-level-position-and-space-mode="label-alignment">
          <style:list-level-label-alignment text:list-tab-stop-position="0cm" fo:text-indent="-0.635cm" fo:margin-left="4.445cm"/>
        </style:list-level-properties>
      </text:list-level-style-number>
      <text:list-level-style-number text:level="7" style:num-format="1" style:num-suffix=".">
        <style:list-level-properties text:list-level-position-and-space-mode="label-alignment">
          <style:list-level-label-alignment text:list-tab-stop-position="0cm" fo:text-indent="-0.635cm" fo:margin-left="5.08cm"/>
        </style:list-level-properties>
      </text:list-level-style-number>
      <text:list-level-style-number text:level="8" style:num-format="1" style:num-suffix=".">
        <style:list-level-properties text:list-level-position-and-space-mode="label-alignment">
          <style:list-level-label-alignment text:list-tab-stop-position="0cm" fo:text-indent="-0.635cm" fo:margin-left="5.715cm"/>
        </style:list-level-properties>
      </text:list-level-style-number>
      <text:list-level-style-number text:level="9" style:num-format="1" style:num-suffix=".">
        <style:list-level-properties text:list-level-position-and-space-mode="label-alignment">
          <style:list-level-label-alignment text:list-tab-stop-position="0cm" fo:text-indent="-0.635cm" fo:margin-left="6.35cm"/>
        </style:list-level-properties>
      </text:list-level-style-number>
    </text:list-style>
    <text:list-style style:name="WWNum9">
      <text:list-level-style-number text:level="1" style:num-format="1" style:num-suffix=".">
        <style:list-level-properties text:list-level-position-and-space-mode="label-alignment">
          <style:list-level-label-alignment text:list-tab-stop-position="0cm" fo:text-indent="-0.635cm" fo:margin-left="1.27cm"/>
        </style:list-level-properties>
      </text:list-level-style-number>
      <text:list-level-style-number text:level="2" style:num-format="1" style:num-suffix=".">
        <style:list-level-properties text:list-level-position-and-space-mode="label-alignment">
          <style:list-level-label-alignment text:list-tab-stop-position="0cm" fo:text-indent="-0.635cm" fo:margin-left="1.905cm"/>
        </style:list-level-properties>
      </text:list-level-style-number>
      <text:list-level-style-number text:level="3" style:num-format="1" style:num-suffix=".">
        <style:list-level-properties text:list-level-position-and-space-mode="label-alignment">
          <style:list-level-label-alignment text:list-tab-stop-position="0cm" fo:text-indent="-0.635cm" fo:margin-left="2.54cm"/>
        </style:list-level-properties>
      </text:list-level-style-number>
      <text:list-level-style-number text:level="4" style:num-format="1" style:num-suffix=".">
        <style:list-level-properties text:list-level-position-and-space-mode="label-alignment">
          <style:list-level-label-alignment text:list-tab-stop-position="0cm" fo:text-indent="-0.635cm" fo:margin-left="3.175cm"/>
        </style:list-level-properties>
      </text:list-level-style-number>
      <text:list-level-style-number text:level="5" style:num-format="1" style:num-suffix=".">
        <style:list-level-properties text:list-level-position-and-space-mode="label-alignment">
          <style:list-level-label-alignment text:list-tab-stop-position="0cm" fo:text-indent="-0.635cm" fo:margin-left="3.81cm"/>
        </style:list-level-properties>
      </text:list-level-style-number>
      <text:list-level-style-number text:level="6" style:num-format="1" style:num-suffix=".">
        <style:list-level-properties text:list-level-position-and-space-mode="label-alignment">
          <style:list-level-label-alignment text:list-tab-stop-position="0cm" fo:text-indent="-0.635cm" fo:margin-left="4.445cm"/>
        </style:list-level-properties>
      </text:list-level-style-number>
      <text:list-level-style-number text:level="7" style:num-format="1" style:num-suffix=".">
        <style:list-level-properties text:list-level-position-and-space-mode="label-alignment">
          <style:list-level-label-alignment text:list-tab-stop-position="0cm" fo:text-indent="-0.635cm" fo:margin-left="5.08cm"/>
        </style:list-level-properties>
      </text:list-level-style-number>
      <text:list-level-style-number text:level="8" style:num-format="1" style:num-suffix=".">
        <style:list-level-properties text:list-level-position-and-space-mode="label-alignment">
          <style:list-level-label-alignment text:list-tab-stop-position="0cm" fo:text-indent="-0.635cm" fo:margin-left="5.715cm"/>
        </style:list-level-properties>
      </text:list-level-style-number>
      <text:list-level-style-number text:level="9" style:num-format="1" style:num-suffix=".">
        <style:list-level-properties text:list-level-position-and-space-mode="label-alignment">
          <style:list-level-label-alignment text:list-tab-stop-position="0cm" fo:text-indent="-0.635cm" fo:margin-left="6.35cm"/>
        </style:list-level-properties>
      </text:list-level-style-number>
    </text:list-style>
    <text:list-style style:name="WWNum10">
      <text:list-level-style-number text:level="1" style:num-format="1" style:num-suffix=")">
        <style:list-level-properties text:list-level-position-and-space-mode="label-alignment">
          <style:list-level-label-alignment text:list-tab-stop-position="0cm" fo:text-indent="-0.635cm" fo:margin-left="1.27cm"/>
        </style:list-level-properties>
      </text:list-level-style-number>
      <text:list-level-style-number text:level="2" style:num-format="1" style:num-suffix=".">
        <style:list-level-properties text:list-level-position-and-space-mode="label-alignment">
          <style:list-level-label-alignment text:list-tab-stop-position="0cm" fo:text-indent="-0.635cm" fo:margin-left="1.905cm"/>
        </style:list-level-properties>
      </text:list-level-style-number>
      <text:list-level-style-number text:level="3" style:num-format="1" style:num-suffix=".">
        <style:list-level-properties text:list-level-position-and-space-mode="label-alignment">
          <style:list-level-label-alignment text:list-tab-stop-position="0cm" fo:text-indent="-0.635cm" fo:margin-left="2.54cm"/>
        </style:list-level-properties>
      </text:list-level-style-number>
      <text:list-level-style-number text:level="4" style:num-format="1" style:num-suffix=".">
        <style:list-level-properties text:list-level-position-and-space-mode="label-alignment">
          <style:list-level-label-alignment text:list-tab-stop-position="0cm" fo:text-indent="-0.635cm" fo:margin-left="3.175cm"/>
        </style:list-level-properties>
      </text:list-level-style-number>
      <text:list-level-style-number text:level="5" style:num-format="1" style:num-suffix=".">
        <style:list-level-properties text:list-level-position-and-space-mode="label-alignment">
          <style:list-level-label-alignment text:list-tab-stop-position="0cm" fo:text-indent="-0.635cm" fo:margin-left="3.81cm"/>
        </style:list-level-properties>
      </text:list-level-style-number>
      <text:list-level-style-number text:level="6" style:num-format="1" style:num-suffix=".">
        <style:list-level-properties text:list-level-position-and-space-mode="label-alignment">
          <style:list-level-label-alignment text:list-tab-stop-position="0cm" fo:text-indent="-0.635cm" fo:margin-left="4.445cm"/>
        </style:list-level-properties>
      </text:list-level-style-number>
      <text:list-level-style-number text:level="7" style:num-format="1" style:num-suffix=".">
        <style:list-level-properties text:list-level-position-and-space-mode="label-alignment">
          <style:list-level-label-alignment text:list-tab-stop-position="0cm" fo:text-indent="-0.635cm" fo:margin-left="5.08cm"/>
        </style:list-level-properties>
      </text:list-level-style-number>
      <text:list-level-style-number text:level="8" style:num-format="1" style:num-suffix=".">
        <style:list-level-properties text:list-level-position-and-space-mode="label-alignment">
          <style:list-level-label-alignment text:list-tab-stop-position="0cm" fo:text-indent="-0.635cm" fo:margin-left="5.715cm"/>
        </style:list-level-properties>
      </text:list-level-style-number>
      <text:list-level-style-number text:level="9" style:num-format="1" style:num-suffix=".">
        <style:list-level-properties text:list-level-position-and-space-mode="label-alignment">
          <style:list-level-label-alignment text:list-tab-stop-position="0cm" fo:text-indent="-0.635cm" fo:margin-left="6.35cm"/>
        </style:list-level-properties>
      </text:list-level-style-number>
    </text:list-style>
    <text:list-style style:name="WWNum11">
      <text:list-level-style-number text:level="1" text:start-value="3" style:num-format="1" style:num-suffix=".">
        <style:list-level-properties text:list-level-position-and-space-mode="label-alignment">
          <style:list-level-label-alignment text:list-tab-stop-position="0cm" fo:text-indent="-0.635cm" fo:margin-left="1.27cm"/>
        </style:list-level-properties>
      </text:list-level-style-number>
      <text:list-level-style-number text:level="2" style:num-format="1" style:num-suffix=".">
        <style:list-level-properties text:list-level-position-and-space-mode="label-alignment">
          <style:list-level-label-alignment text:list-tab-stop-position="0cm" fo:text-indent="-0.635cm" fo:margin-left="1.905cm"/>
        </style:list-level-properties>
      </text:list-level-style-number>
      <text:list-level-style-number text:level="3" style:num-format="1" style:num-suffix=".">
        <style:list-level-properties text:list-level-position-and-space-mode="label-alignment">
          <style:list-level-label-alignment text:list-tab-stop-position="0cm" fo:text-indent="-0.635cm" fo:margin-left="2.54cm"/>
        </style:list-level-properties>
      </text:list-level-style-number>
      <text:list-level-style-number text:level="4" style:num-format="1" style:num-suffix=".">
        <style:list-level-properties text:list-level-position-and-space-mode="label-alignment">
          <style:list-level-label-alignment text:list-tab-stop-position="0cm" fo:text-indent="-0.635cm" fo:margin-left="3.175cm"/>
        </style:list-level-properties>
      </text:list-level-style-number>
      <text:list-level-style-number text:level="5" style:num-format="1" style:num-suffix=".">
        <style:list-level-properties text:list-level-position-and-space-mode="label-alignment">
          <style:list-level-label-alignment text:list-tab-stop-position="0cm" fo:text-indent="-0.635cm" fo:margin-left="3.81cm"/>
        </style:list-level-properties>
      </text:list-level-style-number>
      <text:list-level-style-number text:level="6" style:num-format="1" style:num-suffix=".">
        <style:list-level-properties text:list-level-position-and-space-mode="label-alignment">
          <style:list-level-label-alignment text:list-tab-stop-position="0cm" fo:text-indent="-0.635cm" fo:margin-left="4.445cm"/>
        </style:list-level-properties>
      </text:list-level-style-number>
      <text:list-level-style-number text:level="7" style:num-format="1" style:num-suffix=".">
        <style:list-level-properties text:list-level-position-and-space-mode="label-alignment">
          <style:list-level-label-alignment text:list-tab-stop-position="0cm" fo:text-indent="-0.635cm" fo:margin-left="5.08cm"/>
        </style:list-level-properties>
      </text:list-level-style-number>
      <text:list-level-style-number text:level="8" style:num-format="1" style:num-suffix=".">
        <style:list-level-properties text:list-level-position-and-space-mode="label-alignment">
          <style:list-level-label-alignment text:list-tab-stop-position="0cm" fo:text-indent="-0.635cm" fo:margin-left="5.715cm"/>
        </style:list-level-properties>
      </text:list-level-style-number>
      <text:list-level-style-number text:level="9" style:num-format="1" style:num-suffix=".">
        <style:list-level-properties text:list-level-position-and-space-mode="label-alignment">
          <style:list-level-label-alignment text:list-tab-stop-position="0cm" fo:text-indent="-0.635cm" fo:margin-left="6.35cm"/>
        </style:list-level-properties>
      </text:list-level-style-number>
    </text:list-style>
    <text:list-style style:name="WWNum12">
      <text:list-level-style-number text:level="1" style:num-format="1" style:num-suffix=".">
        <style:list-level-properties text:list-level-position-and-space-mode="label-alignment">
          <style:list-level-label-alignment text:list-tab-stop-position="1.27cm" fo:text-indent="-0.635cm" fo:margin-left="1.27cm"/>
        </style:list-level-properties>
      </text:list-level-style-number>
      <text:list-level-style-number text:level="2" style:num-format="1" style:num-suffix=".">
        <style:list-level-properties text:list-level-position-and-space-mode="label-alignment">
          <style:list-level-label-alignment text:list-tab-stop-position="1.905cm" fo:text-indent="-0.635cm" fo:margin-left="1.905cm"/>
        </style:list-level-properties>
      </text:list-level-style-number>
      <text:list-level-style-number text:level="3" style:num-format="1" style:num-suffix=".">
        <style:list-level-properties text:list-level-position-and-space-mode="label-alignment">
          <style:list-level-label-alignment text:list-tab-stop-position="2.54cm" fo:text-indent="-0.635cm" fo:margin-left="2.54cm"/>
        </style:list-level-properties>
      </text:list-level-style-number>
      <text:list-level-style-number text:level="4" style:num-format="1" style:num-suffix=".">
        <style:list-level-properties text:list-level-position-and-space-mode="label-alignment">
          <style:list-level-label-alignment text:list-tab-stop-position="3.175cm" fo:text-indent="-0.635cm" fo:margin-left="3.175cm"/>
        </style:list-level-properties>
      </text:list-level-style-number>
      <text:list-level-style-number text:level="5" style:num-format="1" style:num-suffix=".">
        <style:list-level-properties text:list-level-position-and-space-mode="label-alignment">
          <style:list-level-label-alignment text:list-tab-stop-position="3.81cm" fo:text-indent="-0.635cm" fo:margin-left="3.81cm"/>
        </style:list-level-properties>
      </text:list-level-style-number>
      <text:list-level-style-number text:level="6" style:num-format="1" style:num-suffix=".">
        <style:list-level-properties text:list-level-position-and-space-mode="label-alignment">
          <style:list-level-label-alignment text:list-tab-stop-position="4.445cm" fo:text-indent="-0.635cm" fo:margin-left="4.445cm"/>
        </style:list-level-properties>
      </text:list-level-style-number>
      <text:list-level-style-number text:level="7" style:num-format="1" style:num-suffix=".">
        <style:list-level-properties text:list-level-position-and-space-mode="label-alignment">
          <style:list-level-label-alignment text:list-tab-stop-position="5.08cm" fo:text-indent="-0.635cm" fo:margin-left="5.08cm"/>
        </style:list-level-properties>
      </text:list-level-style-number>
      <text:list-level-style-number text:level="8" style:num-format="1" style:num-suffix=".">
        <style:list-level-properties text:list-level-position-and-space-mode="label-alignment">
          <style:list-level-label-alignment text:list-tab-stop-position="5.715cm" fo:text-indent="-0.635cm" fo:margin-left="5.715cm"/>
        </style:list-level-properties>
      </text:list-level-style-number>
      <text:list-level-style-number text:level="9" style:num-format="1" style:num-suffix=".">
        <style:list-level-properties text:list-level-position-and-space-mode="label-alignment">
          <style:list-level-label-alignment text:list-tab-stop-position="6.35cm" fo:text-indent="-0.635cm" fo:margin-left="6.35cm"/>
        </style:list-level-properties>
      </text:list-level-style-number>
    </text:list-style>
    <text:list-style style:name="WWNum13">
      <text:list-level-style-number text:level="1" style:num-format="1" style:num-suffix=".">
        <style:list-level-properties text:list-level-position-and-space-mode="label-alignment">
          <style:list-level-label-alignment text:list-tab-stop-position="0cm" fo:text-indent="-0.635cm" fo:margin-left="1.27cm"/>
        </style:list-level-properties>
      </text:list-level-style-number>
      <text:list-level-style-number text:level="2" style:num-format="a" style:num-letter-sync="true" style:num-suffix=".">
        <style:list-level-properties text:list-level-position-and-space-mode="label-alignment">
          <style:list-level-label-alignment text:list-tab-stop-position="0cm" fo:text-indent="-0.635cm" fo:margin-left="2.54cm"/>
        </style:list-level-properties>
      </text:list-level-style-number>
      <text:list-level-style-number text:level="3" style:num-format="i" style:num-suffix=".">
        <style:list-level-properties text:list-level-position-and-space-mode="label-alignment">
          <style:list-level-label-alignment text:list-tab-stop-position="0cm" fo:text-indent="-0.3175cm" fo:margin-left="3.81cm"/>
        </style:list-level-properties>
      </text:list-level-style-number>
      <text:list-level-style-number text:level="4" style:num-format="1" style:num-suffix=".">
        <style:list-level-properties text:list-level-position-and-space-mode="label-alignment">
          <style:list-level-label-alignment text:list-tab-stop-position="0cm" fo:text-indent="-0.635cm" fo:margin-left="5.08cm"/>
        </style:list-level-properties>
      </text:list-level-style-number>
      <text:list-level-style-number text:level="5" style:num-format="a" style:num-letter-sync="true" style:num-suffix=".">
        <style:list-level-properties text:list-level-position-and-space-mode="label-alignment">
          <style:list-level-label-alignment text:list-tab-stop-position="0cm" fo:text-indent="-0.635cm" fo:margin-left="6.35cm"/>
        </style:list-level-properties>
      </text:list-level-style-number>
      <text:list-level-style-number text:level="6" style:num-format="i" style:num-suffix=".">
        <style:list-level-properties text:list-level-position-and-space-mode="label-alignment">
          <style:list-level-label-alignment text:list-tab-stop-position="0cm" fo:text-indent="-0.3175cm" fo:margin-left="7.62cm"/>
        </style:list-level-properties>
      </text:list-level-style-number>
      <text:list-level-style-number text:level="7" style:num-format="1" style:num-suffix=".">
        <style:list-level-properties text:list-level-position-and-space-mode="label-alignment">
          <style:list-level-label-alignment text:list-tab-stop-position="0cm" fo:text-indent="-0.635cm" fo:margin-left="8.891cm"/>
        </style:list-level-properties>
      </text:list-level-style-number>
      <text:list-level-style-number text:level="8" style:num-format="a" style:num-letter-sync="true" style:num-suffix=".">
        <style:list-level-properties text:list-level-position-and-space-mode="label-alignment">
          <style:list-level-label-alignment text:list-tab-stop-position="0cm" fo:text-indent="-0.635cm" fo:margin-left="10.16cm"/>
        </style:list-level-properties>
      </text:list-level-style-number>
      <text:list-level-style-number text:level="9" style:num-format="i" style:num-suffix=".">
        <style:list-level-properties text:list-level-position-and-space-mode="label-alignment">
          <style:list-level-label-alignment text:list-tab-stop-position="0cm" fo:text-indent="-0.3175cm" fo:margin-left="11.43cm"/>
        </style:list-level-properties>
      </text:list-level-style-number>
    </text:list-style>
    <text:list-style style:name="WWNum14">
      <text:list-level-style-number text:level="1" style:num-format="">
        <style:list-level-properties text:list-level-position-and-space-mode="label-alignment">
          <style:list-level-label-alignment text:list-tab-stop-position="0cm" fo:margin-left="0cm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ist-tab-stop-position="0cm" fo:margin-left="0cm"/>
        </style:list-level-properties>
      </text:list-level-style-number>
      <text:list-level-style-number text:level="3" style:num-format="I">
        <style:list-level-properties text:list-level-position-and-space-mode="label-alignment">
          <style:list-level-label-alignment text:list-tab-stop-position="0cm" fo:margin-left="0cm"/>
        </style:list-level-properties>
      </text:list-level-style-number>
      <text:list-level-style-number text:level="4" style:num-format="i">
        <style:list-level-properties text:list-level-position-and-space-mode="label-alignment">
          <style:list-level-label-alignment text:list-tab-stop-position="0cm" fo:margin-left="0cm"/>
        </style:list-level-properties>
      </text:list-level-style-number>
      <text:list-level-style-number text:level="5" style:num-format="A">
        <style:list-level-properties text:list-level-position-and-space-mode="label-alignment">
          <style:list-level-label-alignment text:list-tab-stop-position="0cm" fo:margin-left="0cm"/>
        </style:list-level-properties>
      </text:list-level-style-number>
      <text:list-level-style-number text:level="6" style:num-format="a">
        <style:list-level-properties text:list-level-position-and-space-mode="label-alignment">
          <style:list-level-label-alignment text:list-tab-stop-position="0cm" fo:margin-left="0cm"/>
        </style:list-level-properties>
      </text:list-level-style-number>
      <text:list-level-style-number text:level="7" style:num-format="ア, イ, ウ, ...">
        <style:list-level-properties text:list-level-position-and-space-mode="label-alignment">
          <style:list-level-label-alignment text:list-tab-stop-position="0cm" fo:margin-left="0cm"/>
        </style:list-level-properties>
      </text:list-level-style-number>
      <text:list-level-style-number text:level="8" style:num-format="ｲ, ﾛ, ﾊ, ...">
        <style:list-level-properties text:list-level-position-and-space-mode="label-alignment">
          <style:list-level-label-alignment text:list-tab-stop-position="0cm" fo:margin-left="0cm"/>
        </style:list-level-properties>
      </text:list-level-style-number>
      <text:list-level-style-number text:level="9" style:num-format="一, 二, 三, ...">
        <style:list-level-properties text:list-level-position-and-space-mode="label-alignment">
          <style:list-level-label-alignment text:list-tab-stop-position="0cm" fo:margin-left="0cm"/>
        </style:list-level-properties>
      </text:list-level-style-number>
    </text:list-style>
  </office:styles>
  <office:automatic-styles>
    <style:page-layout style:name="Mpm1">
      <style:page-layout-properties fo:page-width="21cm" fo:page-height="29.7cm" fo:margin-top="2cm" fo:margin-bottom="0cm" fo:margin-left="2cm" fo:margin-right="2cm"/>
    </style:page-layout>
    <style:page-layout style:name="Mpm2">
      <style:page-layout-properties fo:page-width="21cm" fo:page-height="29.7cm" fo:margin-top="2cm" fo:margin-bottom="0cm" fo:margin-left="2cm" fo:margin-right="2cm"/>
    </style:page-layout>
  </office:automatic-styles>
  <office:master-styles>
    <style:master-page style:name="Standard" style:page-layout-name="Mpm1"/>
    <style:master-page style:name="MasterPage2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text="urn:oasis:names:tc:opendocument:xmlns:text:1.0" xmlns:grddl="http://www.w3.org/2003/g/data-view#" xmlns:presentation="urn:oasis:names:tc:opendocument:xmlns:presentation:1.0" xmlns:smil="urn:oasis:names:tc:opendocument:xmlns:smil-compatible:1.0" xmlns:anim="urn:oasis:names:tc:opendocument:xmlns:animation:1.0" xmlns:chartooo="http://openoffice.org/2010/chart" office:version="1.2">
  <office:meta>
    <meta:generator>ONLYOFFICE/8.3.3.21</meta:generator>
    <dc:creator/>
    <dc:title/>
    <dc:description/>
    <dc:language>pl-PL</dc:language>
  </office:meta>
</office:document-meta>
</file>