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Normal" style:master-page-name="MasterPage2" style:family="paragraph" style:name="P8">
      <style:paragraph-properties style:line-height-at-least="12pt" fo:text-align="center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5">
      <style:text-properties fo:font-family="Times New Roman" style:font-family-complex="Times New Roman" fo:font-weight="bold"/>
    </style:style>
    <style:style style:parent-style-name="Normal" style:family="paragraph" style:name="P9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6">
      <style:text-properties fo:font-family="Times New Roman" style:font-family-complex="Times New Roman"/>
    </style:style>
    <style:style style:parent-style-name="Normal" style:family="paragraph" style:name="P10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7">
      <style:text-properties fo:font-family="Times New Roman" style:font-family-complex="Times New Roman"/>
    </style:style>
    <style:style style:parent-style-name="Normal" style:family="paragraph" style:name="P11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8">
      <style:text-properties fo:font-family="Times New Roman" style:font-family-complex="Times New Roman"/>
    </style:style>
    <style:style style:parent-style-name="Normal" style:family="paragraph" style:name="P12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9">
      <style:text-properties fo:font-family="Times New Roman" style:font-family-complex="Times New Roman"/>
    </style:style>
    <style:style style:parent-style-name="Normal" style:family="paragraph" style:name="P13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0">
      <style:text-properties fo:font-family="Times New Roman" style:font-family-complex="Times New Roman"/>
    </style:style>
    <style:style style:parent-style-name="Normal" style:family="paragraph" style:name="P1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1">
      <style:text-properties fo:font-family="Times New Roman" style:font-family-complex="Times New Roman"/>
    </style:style>
    <style:style style:parent-style-name="Normal" style:family="paragraph" style:name="P15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2">
      <style:text-properties fo:font-family="Times New Roman" style:font-family-complex="Times New Roman"/>
    </style:style>
    <style:style style:parent-style-name="Normal" style:family="paragraph" style:name="P16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3">
      <style:text-properties fo:font-family="Times New Roman" style:font-family-complex="Times New Roman"/>
    </style:style>
    <style:style style:parent-style-name="Normal" style:family="paragraph" style:name="P17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4">
      <style:text-properties fo:font-family="Times New Roman" style:font-family-complex="Times New Roman"/>
    </style:style>
    <style:style style:parent-style-name="Normal" style:family="paragraph" style:name="P18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5">
      <style:text-properties fo:font-family="Times New Roman" style:font-family-complex="Times New Roman"/>
    </style:style>
    <style:style style:parent-style-name="Normal" style:family="paragraph" style:name="P19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6">
      <style:text-properties fo:font-family="Times New Roman" style:font-family-complex="Times New Roman" fo:font-weight="bold"/>
    </style:style>
    <style:style style:family="text" style:name="T97">
      <style:text-properties fo:font-family="Times New Roman" style:font-family-complex="Times New Roman"/>
    </style:style>
    <style:style style:parent-style-name="Normal" style:family="paragraph" style:name="P20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8">
      <style:text-properties fo:font-family="Times New Roman" style:font-family-complex="Times New Roman"/>
    </style:style>
    <style:style style:parent-style-name="Normal" style:family="paragraph" style:name="P21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9">
      <style:text-properties fo:font-family="Times New Roman" style:font-family-complex="Times New Roman"/>
    </style:style>
    <style:style style:parent-style-name="Normal" style:family="paragraph" style:name="P22">
      <style:paragraph-properties style:line-height-at-least="12pt" fo:text-align="justify" fo:margin-left="-0.9526cm" fo:margin-right="0cm" fo:text-indent="0.9526cm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0">
      <style:text-properties fo:font-family="Times New Roman" style:font-family-complex="Times New Roman"/>
    </style:style>
    <style:style style:parent-style-name="Normal" style:family="paragraph" style:name="P23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1">
      <style:text-properties fo:font-family="Times New Roman" style:font-family-complex="Times New Roman"/>
    </style:style>
    <style:style style:parent-style-name="Normal" style:family="paragraph" style:name="P2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2">
      <style:text-properties fo:font-family="Times New Roman" style:font-family-complex="Times New Roman"/>
    </style:style>
    <style:style style:parent-style-name="Normal" style:family="paragraph" style:name="P25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3">
      <style:text-properties fo:font-family="Times New Roman" style:font-family-complex="Times New Roman"/>
    </style:style>
    <style:style style:parent-style-name="Normal" style:family="paragraph" style:name="P26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4">
      <style:text-properties fo:font-family="Times New Roman" style:font-family-complex="Times New Roman"/>
    </style:style>
    <style:style style:parent-style-name="Normal" style:family="paragraph" style:name="P27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5">
      <style:text-properties fo:font-family="Times New Roman" style:font-family-complex="Times New Roman"/>
    </style:style>
    <style:style style:parent-style-name="Normal" style:family="paragraph" style:name="P28">
      <style:paragraph-properties style:line-height-at-least="12pt" fo:text-align="right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6">
      <style:text-properties fo:font-family="Times New Roman" style:font-family-complex="Times New Roman"/>
    </style:style>
    <style:style style:parent-style-name="Normal" style:family="paragraph" style:name="P29">
      <style:paragraph-properties style:line-height-at-least="12pt" fo:text-align="right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7">
      <style:text-properties fo:font-family="Times New Roman" style:font-family-complex="Times New Roman"/>
    </style:style>
    <style:style style:parent-style-name="Normal" style:family="paragraph" style:name="P30">
      <style:paragraph-properties fo:text-align="left"/>
      <style:text-properties fo:color="#000000" fo:font-family="Liberation Serif" style:font-family-asian="NSimSun" style:font-family-complex="Arial" fo:font-size="12pt" fo:language="pl" fo:country="PL" style:letter-kerning="true"/>
    </style:style>
  </office:automatic-styles>
  <office:body>
    <office:text text:use-soft-page-breaks="true">
      <text:p text:style-name="P8"><text:span text:style-name="T85">OŚWIADCZENIE O SPEŁNIENIU WARUNKÓW UDZIAŁU W POSTĘPOWANIU</text:span></text:p>
      <text:p text:style-name="P9"><text:span text:style-name="T86"/></text:p>
      <text:p text:style-name="P10"><text:span text:style-name="T87"/></text:p>
      <text:p text:style-name="P11"><text:span text:style-name="T88">Nazwa wykonawcy ..................................................................................................................</text:span></text:p>
      <text:p text:style-name="P12"><text:span text:style-name="T89"/></text:p>
      <text:p text:style-name="P13"><text:span text:style-name="T90">Adres wykonawcy ...................................................................................................................</text:span></text:p>
      <text:p text:style-name="P14"><text:span text:style-name="T91"/></text:p>
      <text:p text:style-name="P15"><text:span text:style-name="T92">Miejscowość ................................................. Data ..............................................</text:span></text:p>
      <text:p text:style-name="P16"><text:span text:style-name="T93"/></text:p>
      <text:p text:style-name="P17"><text:span text:style-name="T94"/></text:p>
      <text:p text:style-name="P18"><text:span text:style-name="T95">Oświadczamy, że spełniamy warunki udziału w postępowaniu pn. </text:span></text:p>
      <text:p text:style-name="P19"><text:span text:style-name="T96">Wykonanie, dostawa i montaż mebli biurowych dla Pedagogicznej Biblioteki Wojewódzkiej im. Gustawa Herlinga-Grudzińskiego w Kielcach<text:s text:c="2"/>filii w Busku-Zdroju</text:span><text:span text:style-name="T97"> dotyczące w szczególności:</text:span></text:p>
      <text:p text:style-name="P20"><text:span text:style-name="T98"/></text:p>
      <text:p text:style-name="P21"><text:span text:style-name="T99">1) posiadania uprawnień do wykonywania określonej działalności lub czynności, jeżeli przepisy prawa nakładają obowiązek ich posiadania,</text:span></text:p>
      <text:p text:style-name="P22"><text:span text:style-name="T100">2) posiadania wiedzy i doświadczenia,</text:span></text:p>
      <text:p text:style-name="P23"><text:span text:style-name="T101">3) dysponowania odpowiednim potencjałem technicznym oraz osobami zdolnymi do wykonania zamówienia,</text:span></text:p>
      <text:p text:style-name="P24"><text:span text:style-name="T102">4) sytuacji ekonomicznej i finansowej.</text:span></text:p>
      <text:p text:style-name="P25"><text:span text:style-name="T103"/></text:p>
      <text:p text:style-name="P26"><text:span text:style-name="T104"/></text:p>
      <text:p text:style-name="P27"><text:span text:style-name="T105"/></text:p>
      <text:p text:style-name="P28"><text:span text:style-name="T106">...............................................................</text:span></text:p>
      <text:p text:style-name="P29"><text:span text:style-name="T107">(data i czytelny podpis wykonawcy)</text:span></text:p>
      <text:p text:style-name="P30"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text"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paragraph">
      <style:paragraph-properties style:tab-stop-distance="35.45pt"/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Normal" style:family="paragraph" style:name="Normal">
      <style:paragraph-properties fo:text-align="left" fo:margin-top="0pt" fo:margin-bottom="0pt"/>
      <style:text-properties fo:color="#000000" fo:font-family="Liberation Serif" style:font-family-asian="NSimSun" style:font-family-complex="Arial" fo:font-size="12pt" fo:language="pl" fo:country="PL" style:letter-kerning="true"/>
    </style:style>
    <style:style style:display-name="Domyślna czcionka akapitu" style:family="text" style:name="Domylnaczcionkaakapitu"/>
    <style:style style:display-name="WW8Num22z8" style:family="text" style:name="WW8Num22z8"/>
    <style:style style:display-name="WW8Num22z7" style:family="text" style:name="WW8Num22z7"/>
    <style:style style:display-name="WW8Num22z6" style:family="text" style:name="WW8Num22z6"/>
    <style:style style:display-name="WW8Num22z5" style:family="text" style:name="WW8Num22z5"/>
    <style:style style:display-name="WW8Num22z4" style:family="text" style:name="WW8Num22z4"/>
    <style:style style:display-name="WW8Num22z3" style:family="text" style:name="WW8Num22z3"/>
    <style:style style:display-name="WW8Num22z2" style:family="text" style:name="WW8Num22z2"/>
    <style:style style:display-name="WW8Num22z1" style:family="text" style:name="WW8Num22z1"/>
    <style:style style:display-name="WW8Num22z0" style:family="text" style:name="WW8Num22z0"/>
    <style:style style:display-name="WW8Num21z2" style:family="text" style:name="WW8Num21z2">
      <style:text-properties style:font-family-complex="Times New Roman"/>
    </style:style>
    <style:style style:display-name="WW8Num21z1" style:family="text" style:name="WW8Num21z1"/>
    <style:style style:display-name="WW8Num21z0" style:family="text" style:name="WW8Num21z0">
      <style:text-properties fo:font-family="Times New Roman" style:font-family-complex="Times New Roman" fo:font-size="12pt" fo:font-weight="bold"/>
    </style:style>
    <style:style style:display-name="WW8Num20z1" style:family="text" style:name="WW8Num20z1">
      <style:text-properties style:font-family-complex="Times New Roman"/>
    </style:style>
    <style:style style:display-name="WW8Num20z0" style:family="text" style:name="WW8Num20z0">
      <style:text-properties style:font-family-complex="Times New Roman"/>
    </style:style>
    <style:style style:display-name="WW8Num19z8" style:family="text" style:name="WW8Num19z8"/>
    <style:style style:display-name="WW8Num19z7" style:family="text" style:name="WW8Num19z7"/>
    <style:style style:display-name="WW8Num19z6" style:family="text" style:name="WW8Num19z6"/>
    <style:style style:display-name="WW8Num19z5" style:family="text" style:name="WW8Num19z5"/>
    <style:style style:display-name="WW8Num19z4" style:family="text" style:name="WW8Num19z4"/>
    <style:style style:display-name="WW8Num19z3" style:family="text" style:name="WW8Num19z3"/>
    <style:style style:display-name="WW8Num19z2" style:family="text" style:name="WW8Num19z2"/>
    <style:style style:display-name="WW8Num19z1" style:family="text" style:name="WW8Num19z1"/>
    <style:style style:display-name="WW8Num19z0" style:family="text" style:name="WW8Num19z0"/>
    <style:style style:display-name="WW8Num18z0" style:family="text" style:name="WW8Num18z0">
      <style:text-properties style:font-family-complex="Times New Roman"/>
    </style:style>
    <style:style style:display-name="WW8Num17z1" style:family="text" style:name="WW8Num17z1">
      <style:text-properties style:font-family-complex="Times New Roman"/>
    </style:style>
    <style:style style:display-name="WW8Num17z0" style:family="text" style:name="WW8Num17z0">
      <style:text-properties fo:font-family="Times New Roman" style:font-family-complex="Times New Roman" fo:font-size="12pt"/>
    </style:style>
    <style:style style:display-name="WW8Num16z8" style:family="text" style:name="WW8Num16z8"/>
    <style:style style:display-name="WW8Num16z7" style:family="text" style:name="WW8Num16z7"/>
    <style:style style:display-name="WW8Num16z6" style:family="text" style:name="WW8Num16z6"/>
    <style:style style:display-name="WW8Num16z5" style:family="text" style:name="WW8Num16z5"/>
    <style:style style:display-name="WW8Num16z4" style:family="text" style:name="WW8Num16z4"/>
    <style:style style:display-name="WW8Num16z3" style:family="text" style:name="WW8Num16z3"/>
    <style:style style:display-name="WW8Num16z2" style:family="text" style:name="WW8Num16z2"/>
    <style:style style:display-name="WW8Num16z1" style:family="text" style:name="WW8Num16z1"/>
    <style:style style:display-name="WW8Num16z0" style:family="text" style:name="WW8Num16z0"/>
    <style:style style:display-name="WW8Num15z8" style:family="text" style:name="WW8Num15z8"/>
    <style:style style:display-name="WW8Num15z7" style:family="text" style:name="WW8Num15z7"/>
    <style:style style:display-name="WW8Num15z6" style:family="text" style:name="WW8Num15z6"/>
    <style:style style:display-name="WW8Num15z5" style:family="text" style:name="WW8Num15z5"/>
    <style:style style:display-name="WW8Num15z4" style:family="text" style:name="WW8Num15z4"/>
    <style:style style:display-name="WW8Num15z3" style:family="text" style:name="WW8Num15z3"/>
    <style:style style:display-name="WW8Num15z2" style:family="text" style:name="WW8Num15z2"/>
    <style:style style:display-name="WW8Num15z1" style:family="text" style:name="WW8Num15z1"/>
    <style:style style:display-name="WW8Num15z0" style:family="text" style:name="WW8Num15z0"/>
    <style:style style:display-name="WW8Num14z0" style:family="text" style:name="WW8Num14z0">
      <style:text-properties fo:font-family="Times New Roman" style:font-family-complex="Times New Roman" fo:font-size="12pt"/>
    </style:style>
    <style:style style:display-name="WW8Num13z8" style:family="text" style:name="WW8Num13z8"/>
    <style:style style:display-name="WW8Num13z7" style:family="text" style:name="WW8Num13z7"/>
    <style:style style:display-name="WW8Num13z6" style:family="text" style:name="WW8Num13z6"/>
    <style:style style:display-name="WW8Num13z5" style:family="text" style:name="WW8Num13z5"/>
    <style:style style:display-name="WW8Num13z4" style:family="text" style:name="WW8Num13z4"/>
    <style:style style:display-name="WW8Num13z3" style:family="text" style:name="WW8Num13z3"/>
    <style:style style:display-name="WW8Num13z2" style:family="text" style:name="WW8Num13z2"/>
    <style:style style:display-name="WW8Num13z1" style:family="text" style:name="WW8Num13z1"/>
    <style:style style:display-name="WW8Num13z0" style:family="text" style:name="WW8Num13z0">
      <style:text-properties fo:color="#000000" fo:font-family="Arial" style:font-family-complex="Arial" fo:font-size="10pt" fo:font-style="normal" fo:font-weight="normal"/>
    </style:style>
    <style:style style:display-name="WW8Num12z1" style:family="text" style:name="WW8Num12z1">
      <style:text-properties style:font-family-complex="Times New Roman"/>
    </style:style>
    <style:style style:display-name="WW8Num12z0" style:family="text" style:name="WW8Num12z0"/>
    <style:style style:display-name="WW8Num11z1" style:family="text" style:name="WW8Num11z1">
      <style:text-properties style:font-family-complex="Times New Roman"/>
    </style:style>
    <style:style style:display-name="WW8Num11z0" style:family="text" style:name="WW8Num11z0">
      <style:text-properties fo:color="#000000" fo:font-family="Times New Roman" style:font-family-complex="Times New Roman" fo:font-size="12pt"/>
    </style:style>
    <style:style style:display-name="WW8Num10z1" style:family="text" style:name="WW8Num10z1">
      <style:text-properties style:font-family-complex="Times New Roman"/>
    </style:style>
    <style:style style:display-name="WW8Num10z0" style:family="text" style:name="WW8Num10z0">
      <style:text-properties fo:color="#000000" fo:font-family="Times New Roman" style:font-family-complex="Times New Roman" fo:font-size="12pt"/>
    </style:style>
    <style:style style:display-name="WW8Num9z2" style:family="text" style:name="WW8Num9z2">
      <style:text-properties style:font-family-complex="Times New Roman"/>
    </style:style>
    <style:style style:display-name="WW8Num9z0" style:family="text" style:name="WW8Num9z0">
      <style:text-properties fo:font-family="Times New Roman" style:font-family-asian="Times New Roman" style:font-family-complex="Times New Roman" fo:font-size="12pt"/>
    </style:style>
    <style:style style:display-name="WW8Num8z1" style:family="text" style:name="WW8Num8z1">
      <style:text-properties style:font-family-complex="Times New Roman"/>
    </style:style>
    <style:style style:display-name="WW8Num8z0" style:family="text" style:name="WW8Num8z0">
      <style:text-properties fo:font-family="Times New Roman" style:font-family-asian="Times New Roman" style:font-family-complex="Times New Roman"/>
    </style:style>
    <style:style style:display-name="WW8Num7z0" style:family="text" style:name="WW8Num7z0">
      <style:text-properties style:font-family-complex="Times New Roman"/>
    </style:style>
    <style:style style:display-name="WW8Num6z1" style:family="text" style:name="WW8Num6z1">
      <style:text-properties style:font-family-complex="Times New Roman"/>
    </style:style>
    <style:style style:display-name="WW8Num6z0" style:family="text" style:name="WW8Num6z0">
      <style:text-properties fo:font-family="Times New Roman" style:font-family-asian="Times New Roman" style:font-family-complex="Times New Roman"/>
    </style:style>
    <style:style style:display-name="WW8Num5z1" style:family="text" style:name="WW8Num5z1">
      <style:text-properties style:font-family-complex="Times New Roman"/>
    </style:style>
    <style:style style:display-name="WW8Num5z0" style:family="text" style:name="WW8Num5z0">
      <style:text-properties fo:font-family="Times New Roman" style:font-family-asian="Times New Roman" style:font-family-complex="Times New Roman" fo:font-size="12pt" fo:font-weight="bold"/>
    </style:style>
    <style:style style:display-name="WW8Num4z8" style:family="text" style:name="WW8Num4z8"/>
    <style:style style:display-name="WW8Num4z7" style:family="text" style:name="WW8Num4z7"/>
    <style:style style:display-name="WW8Num4z6" style:family="text" style:name="WW8Num4z6"/>
    <style:style style:display-name="WW8Num4z5" style:family="text" style:name="WW8Num4z5"/>
    <style:style style:display-name="WW8Num4z4" style:family="text" style:name="WW8Num4z4"/>
    <style:style style:display-name="WW8Num4z3" style:family="text" style:name="WW8Num4z3"/>
    <style:style style:display-name="WW8Num4z2" style:family="text" style:name="WW8Num4z2"/>
    <style:style style:display-name="WW8Num4z1" style:family="text" style:name="WW8Num4z1"/>
    <style:style style:display-name="WW8Num4z0" style:family="text" style:name="WW8Num4z0"/>
    <style:style style:display-name="WW8Num3z2" style:family="text" style:name="WW8Num3z2">
      <style:text-properties style:font-family-complex="Times New Roman"/>
    </style:style>
    <style:style style:display-name="WW8Num3z0" style:family="text" style:name="WW8Num3z0">
      <style:text-properties fo:font-family="Times New Roman" style:font-family-asian="Times New Roman" style:font-family-complex="Times New Roman" fo:font-size="12pt"/>
    </style:style>
    <style:style style:display-name="WW8Num2z1" style:family="text" style:name="WW8Num2z1">
      <style:text-properties style:font-family-complex="Times New Roman"/>
    </style:style>
    <style:style style:display-name="WW8Num2z0" style:family="text" style:name="WW8Num2z0">
      <style:text-properties fo:color="#000000" style:font-family-complex="Times New Roman"/>
    </style:style>
    <style:style style:display-name="WW8Num1z0" style:family="text" style:name="WW8Num1z0">
      <style:text-properties style:font-family-complex="Times New Roman"/>
    </style:style>
    <style:style style:parent-style-name="Normal" style:display-name="Nagłówek" style:family="paragraph" style:name="Nagwek">
      <style:paragraph-properties fo:margin-top="12pt" fo:margin-bottom="6pt"/>
      <style:text-properties fo:font-family="Liberation Sans" style:font-family-asian="Microsoft YaHei" style:font-family-complex="Arial" fo:font-size="14pt"/>
    </style:style>
    <style:style style:parent-style-name="Normal" style:display-name="Body Text" style:family="paragraph" style:name="Tretekstu">
      <style:paragraph-properties fo:line-height="115%" fo:margin-top="0pt" fo:margin-bottom="7pt"/>
    </style:style>
    <style:style style:parent-style-name="Tretekstu" style:display-name="List" style:family="paragraph" style:name="Lista">
      <style:paragraph-properties/>
      <style:text-properties style:font-family-complex="Arial"/>
    </style:style>
    <style:style style:parent-style-name="Normal" style:display-name="Caption" style:family="paragraph" style:name="Podpis">
      <style:paragraph-properties fo:margin-top="6pt" fo:margin-bottom="6pt"/>
      <style:text-properties style:font-family-complex="Arial" fo:font-size="12pt" fo:font-style="italic"/>
    </style:style>
    <style:style style:parent-style-name="Normal" style:display-name="Indeks" style:family="paragraph" style:name="Indeks">
      <style:paragraph-properties/>
      <style:text-properties style:font-family-complex="Arial"/>
    </style:style>
    <style:style style:parent-style-name="Normal" style:display-name="List Paragraph" style:family="paragraph" style:name="ListParagraph">
      <style:paragraph-properties fo:margin-left="1.27cm" fo:text-indent="0cm" fo:margin-top="0pt" fo:margin-bottom="0pt" style:contextual-spacing="true"/>
    </style:style>
  </office:styles>
  <office:automatic-styles>
    <style:page-layout style:name="Mpm1">
      <style:page-layout-properties fo:page-width="21cm" fo:page-height="29.7cm" fo:margin-top="2cm" fo:margin-bottom="0cm" fo:margin-left="2cm" fo:margin-right="2cm"/>
    </style:page-layout>
    <style:page-layout style:name="Mpm2">
      <style:page-layout-properties fo:page-width="21cm" fo:page-height="29.7cm" fo:margin-top="2cm" fo:margin-bottom="0cm" fo:margin-left="2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3.3.21</meta:generator>
    <dc:creator/>
    <dc:title/>
    <dc:description/>
    <dc:language>pl-PL</dc:language>
  </office:meta>
</office:document-meta>
</file>