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36cm"/>
    </style:style>
    <style:style style:name="co2" style:family="table-column">
      <style:table-column-properties fo:break-before="auto" style:column-width="16.66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1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Arkusz1" table:style-name="ta1">
        <table:table-column table:style-name="co1" table:default-cell-style-name="ce27"/>
        <table:table-column table:style-name="co2" table:default-cell-style-name="ce30"/>
        <table:table-column table:style-name="co3" table:default-cell-style-name="ce27"/>
        <table:table-row table:style-name="ro1">
          <table:table-cell table:style-name="Default" table:number-columns-repeated="3"/>
        </table:table-row>
        <table:table-row table:style-name="ro2">
          <table:table-cell office:value-type="string" calcext:value-type="string">
            <text:p>Lp.</text:p>
          </table:table-cell>
          <table:table-cell table:style-name="ce27" office:value-type="string" calcext:value-type="string">
            <text:p>Tytuł / autor, red./ wydawnictwo</text:p>
          </table:table-cell>
          <table:table-cell office:value-type="string" calcext:value-type="string">
            <text:p>Ilość egz.</text:p>
          </table:table-cell>
        </table:table-row>
        <table:table-row table:style-name="ro2">
          <table:table-cell office:value-type="string" calcext:value-type="string">
            <text:p>1.</text:p>
          </table:table-cell>
          <table:table-cell table:style-name="ce29" office:value-type="string" calcext:value-type="string">
            <text:p>Afazja w stanie ostrym. Obraz i dynamika / Małgorzata Krajewska / Harmoni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2.</text:p>
          </table:table-cell>
          <table:table-cell table:style-name="ce29" office:value-type="string" calcext:value-type="string">
            <text:p>Ania z Zielonego Wzgórza / Lucy Maud Montgomery / Greg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3.</text:p>
          </table:table-cell>
          <table:table-cell table:style-name="ce29" office:value-type="string" calcext:value-type="string">
            <text:p>Antykryminalistyka. Taktyka i technika działań kontrwykrywczych / red. Piotr Chlebowicz, Paweł Łabuz,Tomasz Safjański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4.</text:p>
          </table:table-cell>
          <table:table-cell office:value-type="string" calcext:value-type="string">
            <text:p>Autyzm i AAC. Alternatywne i wspomagające sposoby porozumiewania się w edukacji osób <text:s/>z autyzmem : praca zbiorowa / Impuls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5.</text:p>
          </table:table-cell>
          <table:table-cell office:value-type="string" calcext:value-type="string">
            <text:p>Autyzm. Ćwiczenia dla dzieci. 50 zadań wzmacniających pewność siebie i kształtujących umiejętność komunikacji / Parikh Puja Trivedi / Harmoni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6.</text:p>
          </table:table-cell>
          <table:table-cell office:value-type="string" calcext:value-type="string">
            <text:p>Baśnie Zielonej Ukrainy : praca zbiorowa / Liwon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7.</text:p>
          </table:table-cell>
          <table:table-cell office:value-type="string" calcext:value-type="string">
            <text:p>Biblioteczka Opracowań. Zdążyć przed Panem Bogiem Hanny Krall / Urszula Lementowicz / Biblios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8.</text:p>
          </table:table-cell>
          <table:table-cell office:value-type="string" calcext:value-type="string">
            <text:p>Biomedyczne podstawy rozwoju dziecka dla studentów pedagogiki, opiekunów (…) /</text:p>
            <text:p>Marta Wiśniewska, Magdalena Plandowska, Anna Mikler-Chwastek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9.</text:p>
          </table:table-cell>
          <table:table-cell office:value-type="string" calcext:value-type="string">
            <text:p>Biomedyczne podstawy rozwoju i edukacji / BarbaraWoynarowska, Anna Kowalewska, Zbigniew Izdebski, <text:s/>Magdalena Woynarowska / Wydawnictwo Naukowe PW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10.</text:p>
          </table:table-cell>
          <table:table-cell office:value-type="string" calcext:value-type="string">
            <text:p>Cyfrowy tubylec w szkole - diagnozy i otwarcia. T. 1 / Joanna Dziekońska, Marzenna Nowicka / Wydawnictwo Adam Marszałe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11.</text:p>
          </table:table-cell>
          <table:table-cell office:value-type="string" calcext:value-type="string">
            <text:p>Cyfrowy tubylec w szkole - diagnozy i otwarcia. T. 2 / Joanna Dziekońska, Marzenna Nowicka / Wydawnictwo Adam Marszałe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12.</text:p>
          </table:table-cell>
          <table:table-cell office:value-type="string" calcext:value-type="string">
            <text:p>Cyfrowy tubylec w szkole - diagnozy i otwarcia. T. 3 / Joanna Dziekońska, Marzenna Nowicka / Wydawnictwo Adam Marszałe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13.</text:p>
          </table:table-cell>
          <table:table-cell office:value-type="string" calcext:value-type="string">
            <text:p>Cyfrowy tubylec w szkole - diagnozy i otwarcia. T. 4 / Joanna Dziekońska, Marzenna Nowicka / Wydawnictwo Adam Marszałe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14.</text:p>
          </table:table-cell>
          <table:table-cell office:value-type="string" calcext:value-type="string">
            <text:p>Cyfrowy warsztat humanisty / Anna Matysek, JacekTomaszczyk / Wydawnictwo Naukowe PW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15.</text:p>
          </table:table-cell>
          <table:table-cell office:value-type="string" calcext:value-type="string">
            <text:p>Decyzja / Piotr Kościelny / Czarna Owc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16.</text:p>
          </table:table-cell>
          <table:table-cell table:style-name="ce31" office:value-type="string" calcext:value-type="string">
            <text:p>Diagnozowanie rozwoju małego dziecka. Cz. 1 / Małgorzata Wójtowicz-Szefler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17.</text:p>
          </table:table-cell>
          <table:table-cell table:style-name="ce31" office:value-type="string" calcext:value-type="string">
            <text:p>Diagnozowanie rozwoju małego dziecka. Cz. 2 / Małgorzata Wójtowicz-Szefler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18.</text:p>
          </table:table-cell>
          <table:table-cell office:value-type="string" calcext:value-type="string">
            <text:p>Doradztwo zawodowe. Materiały edukacyjne dla klas 7-8 szkoły podstawowej / Jacek</text:p>
            <text:p>Stojanowski  / Harmoni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19.</text:p>
          </table:table-cell>
          <table:table-cell office:value-type="string" calcext:value-type="string">
            <text:p>Dymensjonalna diagnoza rozwoju dziecka / Jagoda Cieszyńska, Marta Korendo / Centrum Metody Krakowskiej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20.</text:p>
          </table:table-cell>
          <table:table-cell office:value-type="string" calcext:value-type="string">
            <text:p>Dziecko w rodzinie : kontekst prawno-metodyczny / red. Ewa Grudziewska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21.</text:p>
          </table:table-cell>
          <table:table-cell office:value-type="string" calcext:value-type="string">
            <text:p>Emocje komunikacja akceptacja. Program profilaktyczno-terapeutyczny (…) / Agnieszka</text:p>
            <text:p>Lasota, Dominika Jońca SM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22.</text:p>
          </table:table-cell>
          <table:table-cell office:value-type="string" calcext:value-type="string">
            <text:p>Formy opieki długoterminowej nad osobami starszymi i niepełnosprawnymi w Polsce / Małgorzata Paszkowska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23.</text:p>
          </table:table-cell>
          <table:table-cell office:value-type="string" calcext:value-type="string">
            <text:p>Gotowość nauczycieli do stosowania nowoczesnych technologii informacyjno-komunikacyjnych / Wojciech Czerski / UMCS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24.</text:p>
          </table:table-cell>
          <table:table-cell table:style-name="ce32" office:value-type="string" calcext:value-type="string">
            <text:p>Historia i teraźniejszość 1 : materiał edukacyjny : zakres podstawowy / Izabela Modzelewska-Rysak, Leszek Rysak / WSiP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25.</text:p>
          </table:table-cell>
          <table:table-cell office:value-type="string" calcext:value-type="string">
            <text:p>Historia i teraźniejszość 1 : podręcznik zakres podstawowy : liceum technikum / Izabela Modzelewska-Rysak, Leszek Rysak / WSiP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26.</text:p>
          </table:table-cell>
          <table:table-cell office:value-type="string" calcext:value-type="string">
            <text:p>Historia i teraźniejszość 1 : podręcznik 1945-1979 :  liceum technikum / Wojciech</text:p>
            <text:p>Roszkowski / Biały Kruk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27.</text:p>
          </table:table-cell>
          <table:table-cell office:value-type="string" calcext:value-type="string">
            <text:p>Idź i czekaj mrozów <text:s/>/ Marta Krajewska / Genius Creation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28.</text:p>
          </table:table-cell>
          <table:table-cell office:value-type="string" calcext:value-type="string">
            <text:p>Inkwizytor / Michał Śmielak / Initium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29.</text:p>
          </table:table-cell>
          <table:table-cell office:value-type="string" calcext:value-type="string">
            <text:p>Inny świat Gustawa Herlinga-Grudzińskiego : streszczenie, analiza, interpretacja / Małgorzata Kamińska / Literat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string" calcext:value-type="string">
            <text:p>30.</text:p>
          </table:table-cell>
          <table:table-cell table:style-name="ce31" office:value-type="string" calcext:value-type="string">
            <text:p>Inżynieria produkcji : kompendium wiedzy / Ryszard Knosala / PWE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31.</text:p>
          </table:table-cell>
          <table:table-cell office:value-type="string" calcext:value-type="string">
            <text:p>Jak mówić, gdy dzieci nie słuchają. Marudzenie, kłótnie, histeria, bunt i inne wyzwania dzieciństwa /Joanne Faber, Julie King / Media Rodzin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32.</text:p>
          </table:table-cell>
          <table:table-cell office:value-type="string" calcext:value-type="string">
            <text:p>Jak wspierać dzieci w kryzysie? Poradnik dla rodziców nie tylko na czas globalnej pandemii / Małgorzata Taraszkiewicz / Święty Wojciech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33.</text:p>
          </table:table-cell>
          <table:table-cell table:style-name="ce31" office:value-type="string" calcext:value-type="string">
            <text:p>Kierunek dojrzałość / William Stixrud, Ned Johnson / CeDeWu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34.</text:p>
          </table:table-cell>
          <table:table-cell office:value-type="string" calcext:value-type="string">
            <text:p>Kompendium wiedzy o obywatelach Ukrainy w polskiej oświacie / Agnieszka Stebelska /</text:p>
            <text:p>Wiedza i Praktyk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35.</text:p>
          </table:table-cell>
          <table:table-cell office:value-type="string" calcext:value-type="string">
            <text:p>Kompetencje personalne i społeczne. Podręcznik / Anna Krajewska / Ekonomik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36.</text:p>
          </table:table-cell>
          <table:table-cell office:value-type="string" calcext:value-type="string">
            <text:p>Kompetencje personalne i społeczne.Ćwiczenia <text:s/>/ Anna Krajewska / Ekonomik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37.</text:p>
          </table:table-cell>
          <table:table-cell office:value-type="string" calcext:value-type="string">
            <text:p>Konflikt społeczny w perspektywie socjologicznej i pedagogiczno-psychologicznej : wybrane kwestie / red. nauk. Danuta Borecka-Biernat, Małgorzata Cywińska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38.</text:p>
          </table:table-cell>
          <table:table-cell office:value-type="string" calcext:value-type="string">
            <text:p>Krótka historia Europy / Simon Jenkins, Tomasz Hornowski / Rebi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39.</text:p>
          </table:table-cell>
          <table:table-cell office:value-type="string" calcext:value-type="string">
            <text:p>Kultura rywalizacji i współpracy w szkole / Bogusław Śliwerski / Wolters Kluwer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40.</text:p>
          </table:table-cell>
          <table:table-cell office:value-type="string" calcext:value-type="string">
            <text:p>Lilie / Mieczysław Gorzka / Skarpa Warszawsk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41.</text:p>
          </table:table-cell>
          <table:table-cell table:style-name="ce31" office:value-type="string" calcext:value-type="string">
            <text:p>Lilla Weneda / Juliusz Słowacki / Greg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string" calcext:value-type="string">
            <text:p>42.</text:p>
          </table:table-cell>
          <table:table-cell table:style-name="ce33" office:value-type="string" calcext:value-type="string">
            <text:p>Masz prawo do mediacji w szkole. Pedagogiczne, psychologiczne i socjologiczne (…) / Anna Duda, Ewa Czerwińska-Jakimiuk, Mateusz Szast, Małgorzata Mądry-Kupiec / Scholar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43.</text:p>
          </table:table-cell>
          <table:table-cell table:style-name="ce34" office:value-type="string" calcext:value-type="string">
            <text:p>Meritum. Pomoc społeczna. Wsparcie socjalne / Iwona Sierpowska / Wolters Kluwer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44.</text:p>
          </table:table-cell>
          <table:table-cell office:value-type="string" calcext:value-type="string">
            <text:p>Metody i techniki pracy z osobami bezrobotnymi, z niepełnosprawnościami, z osobami <text:s text:c="9"/>z zaburzeniami psychicznymi / red. Ewa Grudziewska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45.</text:p>
          </table:table-cell>
          <table:table-cell office:value-type="string" calcext:value-type="string">
            <text:p>Metody i techniki pracy z osobami starszymi, z osobami z chorobami otępiennymi i ich rodzinami / red. Ewa Grudziewska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46.</text:p>
          </table:table-cell>
          <table:table-cell office:value-type="string" calcext:value-type="string">
            <text:p>Młodzież we współczesnej przestrzeni społeczno-kulturowej : wybrane aspekty zdrowotne i pedagogiczne / Karina Leksy / 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47.</text:p>
          </table:table-cell>
          <table:table-cell table:style-name="ce31" office:value-type="string" calcext:value-type="string">
            <text:p>Morfina / Szczepan Twardoch / Literackie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48.</text:p>
          </table:table-cell>
          <table:table-cell office:value-type="string" calcext:value-type="string">
            <text:p>Nauczyciel mentor : zbuduj klasę marzeń / Marzena Kud, Barbara Lew / <text:s/>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49.</text:p>
          </table:table-cell>
          <table:table-cell office:value-type="string" calcext:value-type="string">
            <text:p>Nauczyciel wspomagający w szkole, przedszkolu, ośrodku (stan na wrzesień 2022) /Małgorzata Celuch / Wiedza i Praktyk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50.</text:p>
          </table:table-cell>
          <table:table-cell table:style-name="ce31" office:value-type="string" calcext:value-type="string">
            <text:p>Niska samoocena u dzieci : praktyczny poradnik / Margot Sunderland / GWP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51.</text:p>
          </table:table-cell>
          <table:table-cell table:style-name="ce34" office:value-type="string" calcext:value-type="string">
            <text:p>Nowa Teraz Matura 2023 Chemia. Część 1-2. Zbiór zadań maturalnych. Zakres rozszerzony / Edukacja -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52.</text:p>
          </table:table-cell>
          <table:table-cell table:style-name="ce34" office:value-type="string" calcext:value-type="string">
            <text:p>Nowa Teraz matura 2023 Fizyka. Vademecum. Zakres rozszerzony : praca zbiorowa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53.</text:p>
          </table:table-cell>
          <table:table-cell table:style-name="ce35" office:value-type="string" calcext:value-type="string">
            <text:p>Nowa Teraz matura 2023 Fizyka. Zbiór zadań maturalnych.Poziom rozszerzony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54.</text:p>
          </table:table-cell>
          <table:table-cell table:style-name="ce34" office:value-type="string" calcext:value-type="string">
            <text:p>Nowa Teraz matura 2023 Geografia. Zbiór zadań maturalnych. Zakres rozszerzony / Violetta Feliniak, Mateusz Gański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55.</text:p>
          </table:table-cell>
          <table:table-cell table:style-name="ce34" office:value-type="string" calcext:value-type="string">
            <text:p>Nowa Teraz matura 2023 Historia. Zbiór zadań maturalnych. Zakres rozszerzony / Włodzimierz K. Kowalczyk, Robert Śniegocki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56.</text:p>
          </table:table-cell>
          <table:table-cell table:style-name="ce34" office:value-type="string" calcext:value-type="string">
            <text:p>Nowa Teraz matura 2023 Język angielski. Arkusze poziom podstawowy i rozszerzony /</text:p>
            <text:p>Zbigniew Pokrzewiński, Nicholas Rattenbury, Katarzyna Niklewska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57.</text:p>
          </table:table-cell>
          <table:table-cell table:style-name="ce36" office:value-type="string" calcext:value-type="string">
            <text:p>Nowa Teraz matura 2023 Język polski. Vademecum. Poziom podstawowy / Hanna Moszczeńska, marianna gutowska i in.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58.</text:p>
          </table:table-cell>
          <table:table-cell table:style-name="ce36" office:value-type="string" calcext:value-type="string">
            <text:p>Nowa Teraz matura 2023 Język polski. Vademecum. Poziom rozszerzony / Hanna Moszczeńska, Marianna Gutowska i in.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59.</text:p>
          </table:table-cell>
          <table:table-cell table:style-name="ce34" office:value-type="string" calcext:value-type="string">
            <text:p>Nowa Teraz matura 2023 Język polski. Zbiór zadań maturalnych. Poziom podstawowy i rozszerzony / Hanna Moszczeńska, Zofia Kołos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60.</text:p>
          </table:table-cell>
          <table:table-cell table:style-name="ce34" office:value-type="string" calcext:value-type="string">
            <text:p>Nowa Teraz matura Biologia. Vademecum ZR / Jolanta Holeczek, Barbara Januszewska-Hasiec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61.</text:p>
          </table:table-cell>
          <table:table-cell table:style-name="ce34" office:value-type="string" calcext:value-type="string">
            <text:p>Nowa Teraz matura Biologia. Zbiór zadań cz.1 i 2 ZR / Agnieszka Krotke, Bartłomiej Grądzki, Anna Tyc / Edukacja -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62.</text:p>
          </table:table-cell>
          <table:table-cell table:style-name="ce34" office:value-type="string" calcext:value-type="string">
            <text:p>Nowa Teraz matura Chemia. Vademecum Zakres rozszerzony / Małgorzata Jelińska-Kazimierczuk, Elżbieta Megiel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63.</text:p>
          </table:table-cell>
          <table:table-cell table:style-name="ce34" office:value-type="string" calcext:value-type="string">
            <text:p>Nowa Teraz matura Chemia.Vademecum. Zakres rozszerzoony / Małgorzata Jelińska-Kazimierczuk, Elżbieta Megiel <text:s/>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64.</text:p>
          </table:table-cell>
          <table:table-cell table:style-name="ce34" office:value-type="string" calcext:value-type="string">
            <text:p>Nowa Teraz matura Geografia. Vademecum ZR / Wojciech Błaszczykiewicz, Olga Jerun /</text:p>
            <text:p>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65.</text:p>
          </table:table-cell>
          <table:table-cell table:style-name="ce34" office:value-type="string" calcext:value-type="string">
            <text:p>Nowa Teraz matura Język angielski. Vademecum ZPiR / Robert Górniak, Izabela Michalak, Anna Rzeźnik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66.</text:p>
          </table:table-cell>
          <table:table-cell table:style-name="ce36" office:value-type="string" calcext:value-type="string">
            <text:p>Nowa Teraz matura Matematyka. Vademecum. Poziom podstawowy / Jerzy Janowicz, Piotr Krzemiński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67.</text:p>
          </table:table-cell>
          <table:table-cell table:style-name="ce36" office:value-type="string" calcext:value-type="string">
            <text:p>Nowa Teraz matura Matematyka. Vademecum. Poziom rozszerzony / Maciej Antek, Piotr Grabowski <text:s/>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68.</text:p>
          </table:table-cell>
          <table:table-cell table:style-name="ce34" office:value-type="string" calcext:value-type="string">
            <text:p>Nowa Teraz matura. Historia. Vademecum. Zarys rozszerzony / Włodzimierz K. <text:s/>Kowalski, Robert Śniegocki <text:s/>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69.</text:p>
          </table:table-cell>
          <table:table-cell table:style-name="ce34" office:value-type="string" calcext:value-type="string">
            <text:p>Nowa Teraz matura. Matematyka. Zbiór zadań. Poziom podstawowy / Wojciech Babiński i in. / 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70.</text:p>
          </table:table-cell>
          <table:table-cell table:style-name="ce34" office:value-type="string" calcext:value-type="string">
            <text:p>Nowa Teraz matura. Matematyka. Zbiór zadań. Poziom rozszerzony / <text:s/>Nowa E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71.</text:p>
          </table:table-cell>
          <table:table-cell office:value-type="string" calcext:value-type="string">
            <text:p>Ocena rozwoju intelektualnego dzieci z wybranymi zaburzeniami neurorozwojowymi /</text:p>
            <text:p>Małgorzata Kostka-Szymańska, Grażyna Krasowicz-Kupis / UMC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72.</text:p>
          </table:table-cell>
          <table:table-cell office:value-type="string" calcext:value-type="string">
            <text:p>Ocenianie kształtujące : poradnik dla nauczyciela klasy 1-3 <text:s/>: praca zbiorowa / MAC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string" calcext:value-type="string">
            <text:p>73.</text:p>
          </table:table-cell>
          <table:table-cell table:style-name="ce31" office:value-type="string" calcext:value-type="string">
            <text:p>Odprawa posłów greckich z opracowaniem TW SBM / Jan Kochanowski / SBM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74.</text:p>
          </table:table-cell>
          <table:table-cell office:value-type="string" calcext:value-type="string">
            <text:p>Piętno Katriny / Agnieszka Bednarska / Media Rodzin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75.</text:p>
          </table:table-cell>
          <table:table-cell office:value-type="string" calcext:value-type="string">
            <text:p>Placówki opiekuńczo - wychowawcze. Historia i współczesność / Maria Kolankiewicz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76.</text:p>
          </table:table-cell>
          <table:table-cell office:value-type="string" calcext:value-type="string">
            <text:p>Polski w 4 tygodnie dla Ukraińców / Marzena Kowalska / Re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77.</text:p>
          </table:table-cell>
          <table:table-cell office:value-type="string" calcext:value-type="string">
            <text:p>Polski w 4 tygodnie dla Ukraińców : etap 2 / Marzena Kowalska / Re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78.</text:p>
          </table:table-cell>
          <table:table-cell office:value-type="string" calcext:value-type="string">
            <text:p>Pomoc psychologiczna chorym somatycznie : wybrane zagadnienia / <text:s/>red. Lidia Zabłocka-Żytka, Ewa Sokołowska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79.</text:p>
          </table:table-cell>
          <table:table-cell office:value-type="string" calcext:value-type="string">
            <text:p>Postrach / Michał Śmielak / Initium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80.</text:p>
          </table:table-cell>
          <table:table-cell table:style-name="ce31" office:value-type="string" calcext:value-type="string">
            <text:p>Pozłacana rybka / Barbara Kosmowska / Literatur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81.</text:p>
          </table:table-cell>
          <table:table-cell office:value-type="string" calcext:value-type="string">
            <text:p>Prawo konstytucyjne współczesnej Polski / Marek Zubik / C.H. BECK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82.</text:p>
          </table:table-cell>
          <table:table-cell office:value-type="string" calcext:value-type="string">
            <text:p>Produkty nowej generacji : wybrane zagadnienia / Aleksandra Badora, Leszek Woźniak / 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83.</text:p>
          </table:table-cell>
          <table:table-cell office:value-type="string" calcext:value-type="string">
            <text:p>Psychologia w pracy terapeuty zajęciowego : wybrane zagadnienia / Edyta Janus / 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84.</text:p>
          </table:table-cell>
          <table:table-cell office:value-type="string" calcext:value-type="string">
            <text:p>Refleksyjny poradnik dla rodziców i rodzin dzieci transpłciowych / D.M.Maynard / Fraszka Edukacyjna 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85.</text:p>
          </table:table-cell>
          <table:table-cell office:value-type="string" calcext:value-type="string">
            <text:p>Rewalidacja w ogólnodostępnej szkole ponadpodstawowej. Program zajęć / Agnieszka Kołodziej / Harmonia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86.</text:p>
          </table:table-cell>
          <table:table-cell office:value-type="string" calcext:value-type="string">
            <text:p>Samorząd gminny w Polsce : czynniki determinujące rozwój lokalny : wybrane dokumeny / red. Marek Cisek, Andrzej J. Kozłowski / 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87.</text:p>
          </table:table-cell>
          <table:table-cell office:value-type="string" calcext:value-type="string">
            <text:p>Scenariusze lekcji wychowawczych dla nauczycieli i wychowawców w starszych klasach szkoły podstawowej i w szkołach ponadpodstawowych / Maria Gudro-Homicka / 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88.</text:p>
          </table:table-cell>
          <table:table-cell office:value-type="string" calcext:value-type="string">
            <text:p>STEAM- owe przedszkole / <text:s/>Marlena Plebańska, Aleksandra Szyller / 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89.</text:p>
          </table:table-cell>
          <table:table-cell office:value-type="string" calcext:value-type="string">
            <text:p>Stymulacja rozwoju mowy dziecka do 3. roku życia / Dominika Czachorowska / Wydawnictwo Edukacyjne</text:p>
          </table:table-cell>
          <table:table-cell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90.</text:p>
          </table:table-cell>
          <table:table-cell office:value-type="string" calcext:value-type="string">
            <text:p>Szkolne wyzwania. Jak mądrze wspierać dziecko w dorastaniu? / Monika Gregorczuk, Barbara Kołtyś / Edgard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91.</text:p>
          </table:table-cell>
          <table:table-cell office:value-type="string" calcext:value-type="string">
            <text:p>Szkoła jako przestrzeń budowania edukacyjnego dialogu / red. Grażyna Cęcelek i in.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92.</text:p>
          </table:table-cell>
          <table:table-cell office:value-type="string" calcext:value-type="string">
            <text:p>Szkoła jako przestrzeń uczenia się : praca zbiorowa / 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93.</text:p>
          </table:table-cell>
          <table:table-cell office:value-type="string" calcext:value-type="string">
            <text:p>Terapia pedagogiczna : scenariusze zajęć : poradnik dla terapeuty i nauczyciela / Anna Radwańska / 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94.</text:p>
          </table:table-cell>
          <table:table-cell table:style-name="ce32" office:value-type="string" calcext:value-type="string">
            <text:p>Uczniowie ze specjalnymi potrzebami edukacyjnymi : pomoc psychologiczno-pedagogiczna, dostosowanie wymagań / Kazimierz Słupek / Harmoni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95.</text:p>
          </table:table-cell>
          <table:table-cell table:style-name="ce31" office:value-type="string" calcext:value-type="string">
            <text:p>Wady mowy i wymowy / Antoni Balejko / Logopedyczne Antoni Balejko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96.</text:p>
          </table:table-cell>
          <table:table-cell office:value-type="string" calcext:value-type="string">
            <text:p>Wezwijcie moje dzieci / Marta Krajewska / Genius Creations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97.</text:p>
          </table:table-cell>
          <table:table-cell office:value-type="string" calcext:value-type="string">
            <text:p>Wspomaganie rozwoju dziecka z autyzmem i zespołem Aspergera : poradnik dla rodziców i terapeutów / Małgorzata Mikołajczyk / Difi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98.</text:p>
          </table:table-cell>
          <table:table-cell office:value-type="string" calcext:value-type="string">
            <text:p>Wybrane schorzenia rzadkie : kontekst terapeutyczny / Leszek Ploch <text:s/>/ 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99.</text:p>
          </table:table-cell>
          <table:table-cell office:value-type="string" calcext:value-type="string">
            <text:p>Wybrane zagadnienia psychologii alkoholizmu / Jan Chodkiewicz, Krzysztof Gąsior / 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100.</text:p>
          </table:table-cell>
          <table:table-cell office:value-type="string" calcext:value-type="string">
            <text:p>Wychowanie do życia w rodzinie / Barbara Jamrozowicz / Wydawnictwo Uniwersytetu Jagiellońskiego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101.</text:p>
          </table:table-cell>
          <table:table-cell office:value-type="string" calcext:value-type="string">
            <text:p>Zabierz dzieci, wyjedź z miasta / Agnieszka Bednarska / Media Rodzina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3">
          <table:table-cell office:value-type="string" calcext:value-type="string">
            <text:p>102.</text:p>
          </table:table-cell>
          <table:table-cell office:value-type="string" calcext:value-type="string">
            <text:p>Zakupoholizm. Jak samodzielnie uwolnić się od przymusu kupowania? / Katarzyna Kucewicz / Edgard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103.</text:p>
          </table:table-cell>
          <table:table-cell office:value-type="string" calcext:value-type="string">
            <text:p>Zaszyj oczy wilkom / Marta Krajewska / Genius Creations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104.</text:p>
          </table:table-cell>
          <table:table-cell office:value-type="string" calcext:value-type="string">
            <text:p>Zdrowie psychiczne młodych dorosłych / Ewa Sokołowska, Lidia Zabłocka-Żytka / Difin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office:value-type="string" calcext:value-type="string">
            <text:p>105.</text:p>
          </table:table-cell>
          <table:table-cell office:value-type="string" calcext:value-type="string">
            <text:p>Znachor / Michał Śmielak / Initium</text:p>
          </table:table-cell>
          <table:table-cell table:style-name="ce38" office:value-type="float" office:value="1" calcext:value-type="float">
            <text:p>1</text:p>
          </table:table-cell>
        </table:table-row>
        <table:table-row table:style-name="ro2">
          <table:table-cell table:style-name="ce28"/>
          <table:table-cell table:style-name="ce37"/>
          <table:table-cell table:style-name="ce3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1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zł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9.7cm" fo:page-height="21.001cm" style:num-format="1" style:print-orientation="landscap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10-03T12:30:52.455000000</meta:creation-date>
    <dc:date>2022-10-03T13:20:49.545000000</dc:date>
    <meta:editing-duration>PT4M41S</meta:editing-duration>
    <meta:editing-cycles>2</meta:editing-cycles>
    <meta:generator>LibreOffice/7.4.1.2$Windows_X86_64 LibreOffice_project/3c58a8f3a960df8bc8fd77b461821e42c061c5f0</meta:generator>
    <meta:print-date>2022-10-03T13:18:32.978000000</meta:print-date>
    <meta:document-statistic meta:table-count="1" meta:cell-count="318" meta:object-count="0"/>
  </office:meta>
</office:document-meta>
</file>