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9cm"/>
    </style:style>
    <style:style style:name="co2" style:family="table-column">
      <style:table-column-properties fo:break-before="auto" style:column-width="18cm"/>
    </style:style>
    <style:style style:name="co3" style:family="table-column">
      <style:table-column-properties fo:break-before="auto" style:column-width="1.688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557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eeeeee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9f9f9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f9f9f9" style:diagonal-bl-tr="none" style:diagonal-tl-br="none" style:text-align-source="fix" style:repeat-content="false" fo:wrap-option="no-wrap" fo:border="0.06pt solid #ffffff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f9f9f9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fo:background-color="#f9f9f9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fo:background-color="#eeeeee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fo:background-color="#f9f9f9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fo:background-color="#f9f9f9" style:diagonal-bl-tr="none" style:diagonal-tl-br="none" style:text-align-source="fix" style:repeat-content="false" fo:wrap-option="no-wrap" fo:border="0.06pt solid #ffffff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default-cell-style-name="ce27"/>
        <table:table-column table:style-name="co2" table:default-cell-style-name="ce32"/>
        <table:table-column table:style-name="co3" table:default-cell-style-name="ce38"/>
        <table:table-row table:style-name="ro1">
          <table:table-cell table:style-name="Default" table:number-columns-repeated="3"/>
        </table:table-row>
        <table:table-row table:style-name="ro2">
          <table:table-cell office:value-type="string" calcext:value-type="string">
            <text:p>Lp.</text:p>
          </table:table-cell>
          <table:table-cell table:style-name="ce27" office:value-type="string" calcext:value-type="string">
            <text:p>Tytuł / autor, red./ wydawnictwo</text:p>
          </table:table-cell>
          <table:table-cell table:style-name="ce27" office:value-type="string" calcext:value-type="string">
            <text:p>Ilość egz.</text:p>
          </table:table-cell>
        </table:table-row>
        <table:table-row table:style-name="ro3">
          <table:table-cell office:value-type="float" office:value="1" calcext:value-type="float">
            <text:p>1</text:p>
          </table:table-cell>
          <table:table-cell table:style-name="ce30" office:value-type="string" calcext:value-type="string">
            <text:p>(Nie)nasza wojna. Zmierzch świata jaki znamy Sumliński Wojciech i 1 in. Sumliński Wojciech Reporter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2" calcext:value-type="float">
            <text:p>2</text:p>
          </table:table-cell>
          <table:table-cell table:style-name="ce31" office:value-type="string" calcext:value-type="string">
            <text:p>100 i więcej pomysłów, jak pomóc dziecku z dysleksją Reid Gavin, Green Shannon Harmoni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3" calcext:value-type="float">
            <text:p>3</text:p>
          </table:table-cell>
          <table:table-cell office:value-type="string" calcext:value-type="string">
            <text:p>Aleksandra Piłsudska (1882-1963) Sikorska Marta Wydawnictwo Uniwersytetu Łódzkiego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4" calcext:value-type="float">
            <text:p>4</text:p>
          </table:table-cell>
          <table:table-cell table:style-name="ce33" office:value-type="string" calcext:value-type="string">
            <text:p>Andropauza czy kryzys wieku średniego Jakość życia mężczyzn 50+ Jarecka Karolina, Bielawska-Batorowicz Eleonora Wydawnictwo Uniwersytetu Łódzkiego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5" calcext:value-type="float">
            <text:p>5</text:p>
          </table:table-cell>
          <table:table-cell office:value-type="string" calcext:value-type="string">
            <text:p>Autyzm Bliski daleki świat Szubrycht Monika Wydawnictwo Uniwersytetu Jagiellońskiego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6" calcext:value-type="float">
            <text:p>6</text:p>
          </table:table-cell>
          <table:table-cell office:value-type="string" calcext:value-type="string">
            <text:p>Bajki z dna Bałtyku Półtorak Agata Marpress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Beze mnie jesteś nikim Przemoc w polskich domach Hołub Jacek Czarn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8" calcext:value-type="float">
            <text:p>8</text:p>
          </table:table-cell>
          <table:table-cell table:style-name="ce34" office:value-type="string" calcext:value-type="string">
            <text:p><text:s/>Bezpieczeństwo Europy w II i III dekadzie XXI wieku Zagrożenia i wyzwania Panek Bogdan Difin </text:p>
          </table:table-cell>
          <table:table-cell table:style-name="ce39" office:value-type="float" office:value="1" calcext:value-type="float">
            <text:p>1</text:p>
          </table:table-cell>
        </table:table-row>
        <table:table-row table:style-name="ro2">
          <table:table-cell office:value-type="float" office:value="9" calcext:value-type="float">
            <text:p>9</text:p>
          </table:table-cell>
          <table:table-cell table:style-name="ce29" office:value-type="string" calcext:value-type="string">
            <text:p>Biomedyczne podstawy rozwoju dziecka dla studentów pedagogiki, opiekunów w żłobku i nauczycieli wychowania przedszkolnego Wiśniewska Marta, Plandowska Magdalena, Mikler-ChwastekAnna 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0" calcext:value-type="float">
            <text:p>10</text:p>
          </table:table-cell>
          <table:table-cell table:style-name="ce29" office:value-type="string" calcext:value-type="string">
            <text:p>Biomedyczne podstawy rozwoju i edukacji Woynarowska Barbara, Kowalewska Anna,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1" calcext:value-type="float">
            <text:p>11</text:p>
          </table:table-cell>
          <table:table-cell table:style-name="ce29" office:value-type="string" calcext:value-type="string">
            <text:p>Cechy psychopatyczne, samoocena i impulsywność a typy agresji u nieletnich Nowakowski Krzysztof Ignatianum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2" calcext:value-type="float">
            <text:p>12</text:p>
          </table:table-cell>
          <table:table-cell table:style-name="ce35" office:value-type="string" calcext:value-type="string">
            <text:p><text:s/>Choroba egzaminacyjna Tarachowicz Algierd Bookplan.pl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3" calcext:value-type="float">
            <text:p>13</text:p>
          </table:table-cell>
          <table:table-cell table:style-name="ce29" office:value-type="string" calcext:value-type="string">
            <text:p>Co dać dziecku na gwiazdkę?. Studia nad kulturą czytelniczą i krytyką literatury dla młodych odbiorców Nosek Anna Universita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14" calcext:value-type="float">
            <text:p>14</text:p>
          </table:table-cell>
          <table:table-cell table:style-name="ce29" office:value-type="string" calcext:value-type="string">
            <text:p>Codzienność dziecka z zespołem Aspergera okiem rodzica i terapeuty Borkowska Agnieszka, Grotowska Beata Harmoni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5" calcext:value-type="float">
            <text:p>15</text:p>
          </table:table-cell>
          <table:table-cell table:style-name="ce29" office:value-type="string" calcext:value-type="string">
            <text:p>Cyfrowe dzieci Sztuka skutecznego porozumiewania się z dziećmi Pawłowicz Beata, Srebnicki Tomasz Zwierciadło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6" calcext:value-type="float">
            <text:p>16</text:p>
          </table:table-cell>
          <table:table-cell table:style-name="ce35" office:value-type="string" calcext:value-type="string">
            <text:p>Dekalog leczenia depresji Siwek Marcin ITEM Publishing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17" calcext:value-type="float">
            <text:p>17</text:p>
          </table:table-cell>
          <table:table-cell table:style-name="ce29" office:value-type="string" calcext:value-type="string">
            <text:p>Długa noc. T.6 Chmielarz Wojciech Marginesy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18" calcext:value-type="float">
            <text:p>18</text:p>
          </table:table-cell>
          <table:table-cell table:style-name="ce29" office:value-type="string" calcext:value-type="string">
            <text:p>Dydaktyka i metodyka nauczania języka polskiego jako obcego i drugiego Gębal Przemysław E., Miodunka Władysław T. 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19" calcext:value-type="float">
            <text:p>19</text:p>
          </table:table-cell>
          <table:table-cell table:style-name="ce35" office:value-type="string" calcext:value-type="string">
            <text:p>Dydaktyka języków obcych. Wprowadzenie Gębal Przemysław E. 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20" calcext:value-type="float">
            <text:p>20</text:p>
          </table:table-cell>
          <table:table-cell table:style-name="ce35" office:value-type="string" calcext:value-type="string">
            <text:p>Dzieciństwo w cieniu rózgi Historia i oblicza przemocy wobec dzieci.Golus Anna Editio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21" calcext:value-type="float">
            <text:p>21</text:p>
          </table:table-cell>
          <table:table-cell table:style-name="ce35" office:value-type="string" calcext:value-type="string">
            <text:p>Dziecko w rodzinie Kontekst prawno-metodyczny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22" calcext:value-type="float">
            <text:p>22</text:p>
          </table:table-cell>
          <table:table-cell office:value-type="string" calcext:value-type="string">
            <text:p>Dzieje Polski Od rozbicia do nowej Polski Tom 2 Nowak Andrzej Biały Kru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23" calcext:value-type="float">
            <text:p>23</text:p>
          </table:table-cell>
          <table:table-cell table:style-name="ce35" office:value-type="string" calcext:value-type="string">
            <text:p>Dzieje Polski Tom 1 Skąd nasz ród Nowak Andrzej Biały Kru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24" calcext:value-type="float">
            <text:p>24</text:p>
          </table:table-cell>
          <table:table-cell table:style-name="ce29" office:value-type="string" calcext:value-type="string">
            <text:p>Dzieje Polski Tom 3 Królestwo zwycięskiego orła Nowak Andrzej Biały Kru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25" calcext:value-type="float">
            <text:p>25</text:p>
          </table:table-cell>
          <table:table-cell table:style-name="ce29" office:value-type="string" calcext:value-type="string">
            <text:p>Dzieje Polski Tom 4 Trudny złoty wiek 1468-1572 Nowak Andrzej Biały Kru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26" calcext:value-type="float">
            <text:p>26</text:p>
          </table:table-cell>
          <table:table-cell table:style-name="ce29" office:value-type="string" calcext:value-type="string">
            <text:p>Dzieje Polski Tom 5 Imperium Rzeczypospolitej Nowak Andrzej Biały Kru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27" calcext:value-type="float">
            <text:p>27</text:p>
          </table:table-cell>
          <table:table-cell office:value-type="string" calcext:value-type="string">
            <text:p>Dzieje Polski Od rozbicia do nowej Polski Tom 2 Nowak Andrzej Biały Kruk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28" calcext:value-type="float">
            <text:p>28</text:p>
          </table:table-cell>
          <table:table-cell table:style-name="ce33" office:value-type="string" calcext:value-type="string">
            <text:p>Edukacja w cyfrowym świecie Edukacja 4.0 Morańska Danuta, Ciesielka Marta, Jędrzejko Mariusz Z. Wydawnictwo Edukacyjne Akapit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29" calcext:value-type="float">
            <text:p>29</text:p>
          </table:table-cell>
          <table:table-cell table:style-name="ce33" office:value-type="string" calcext:value-type="string">
            <text:p>Egzekucja Mróz Remigiusz Czwarta Stron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30" calcext:value-type="float">
            <text:p>30</text:p>
          </table:table-cell>
          <table:table-cell table:style-name="ce33" office:value-type="string" calcext:value-type="string">
            <text:p>E-learning: projektowanie, organizowanie, realizowanie i ocena Metody narzędzia i dobre praktyki Marciniak Renata Wolters Kluwer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31" calcext:value-type="float">
            <text:p>31</text:p>
          </table:table-cell>
          <table:table-cell office:value-type="string" calcext:value-type="string">
            <text:p>Empuzjon Tokarczuk Olga Literacki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32" calcext:value-type="float">
            <text:p>32</text:p>
          </table:table-cell>
          <table:table-cell table:style-name="ce33" office:value-type="string" calcext:value-type="string">
            <text:p>Epidemia smartfonów Czy jest zagrożeniem dla zdrowia, edukacji i społeczeństwa? Spitzer Manfred Dobra Literatur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33" calcext:value-type="float">
            <text:p>33</text:p>
          </table:table-cell>
          <table:table-cell office:value-type="string" calcext:value-type="string">
            <text:p>Europejskie pandemonium Ocalić Europę van Middelaar Luuk Libert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34" calcext:value-type="float">
            <text:p>34</text:p>
          </table:table-cell>
          <table:table-cell office:value-type="string" calcext:value-type="string">
            <text:p>Gender Krótka historia Kingsley Kent Susan RM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35" calcext:value-type="float">
            <text:p>35</text:p>
          </table:table-cell>
          <table:table-cell office:value-type="string" calcext:value-type="string">
            <text:p>Grunt pod nogami Kaczkowski Jan WA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36" calcext:value-type="float">
            <text:p>36</text:p>
          </table:table-cell>
          <table:table-cell table:style-name="ce33" office:value-type="string" calcext:value-type="string">
            <text:p>Jak być matką swojej córki? Czyli jak wychowywać dziewczynkę, aby wyrosła na silną, pewną siebie i odważną kobietę Pociecha Marta Difi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7" calcext:value-type="float">
            <text:p>37</text:p>
          </table:table-cell>
          <table:table-cell table:style-name="ce36" office:value-type="string" calcext:value-type="string">
            <text:p>Jak nie zgubić dziecka w sieci? Rozwój, edukacja i bezpieczeństwo w cyfrowym świecie Czechowska Zyta, Marcela Mikołaj Muz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38" calcext:value-type="float">
            <text:p>38</text:p>
          </table:table-cell>
          <table:table-cell table:style-name="ce33" office:value-type="string" calcext:value-type="string">
            <text:p>Jakościowe metody badań społecznych Podejście aplikacyjne Maison Dominika 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9" calcext:value-type="float">
            <text:p>39</text:p>
          </table:table-cell>
          <table:table-cell table:style-name="ce33" office:value-type="string" calcext:value-type="string">
            <text:p>Jak uczyć (się) zdalnie? Podręcznik dla nauczycieli, uczniów i przedsiębiorców Woźniak Jacek, Staruch Marcin, Jurek Michał, Wereda Wioletta, Zaskórski Piotr CeDeWu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40" calcext:value-type="float">
            <text:p>40</text:p>
          </table:table-cell>
          <table:table-cell table:style-name="ce29" office:value-type="string" calcext:value-type="string">
            <text:p><text:s/>Jak wspierać dzieci w kryzysie? Poradnik dla rodziców nie tylko na czas globalnej pandemii Taraszkiewicz Małgorzata, Nalepa Zofia Święty Wojciech 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41" calcext:value-type="float">
            <text:p>41</text:p>
          </table:table-cell>
          <table:table-cell table:style-name="ce29" office:value-type="string" calcext:value-type="string">
            <text:p>Jan Kaczkowski. Biografia Wilczyński Przemysław WA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42" calcext:value-type="float">
            <text:p>42</text:p>
          </table:table-cell>
          <table:table-cell table:style-name="ce33" office:value-type="string" calcext:value-type="string">
            <text:p>Jesz pijesz rozpamiętujesz Uwolnij się z pułapki zgubnych nawyków Nolen-Hoeksema Susan Zwierciadło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43" calcext:value-type="float">
            <text:p>43</text:p>
          </table:table-cell>
          <table:table-cell table:style-name="ce29" office:value-type="string" calcext:value-type="string">
            <text:p><text:s/>Kapuściński Trudny talent Strączek Krystyna Czytelnik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44" calcext:value-type="float">
            <text:p>44</text:p>
          </table:table-cell>
          <table:table-cell table:style-name="ce33" office:value-type="string" calcext:value-type="string">
            <text:p>Kierunek: offline. Jak znaleźć cyfrową równowagę i zrozumieć e-dzieciństwo swojego dziecka? Krzyżanowska Agnieszka Pascal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45" calcext:value-type="float">
            <text:p>45</text:p>
          </table:table-cell>
          <table:table-cell office:value-type="string" calcext:value-type="string">
            <text:p>Kończę z tym Dlaczego dzieci nie chcą żyć? Guzowska Marta Znak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46" calcext:value-type="float">
            <text:p>46</text:p>
          </table:table-cell>
          <table:table-cell table:style-name="ce33" office:value-type="string" calcext:value-type="string">
            <text:p>Kryzys migracyjny w Europie Wyzwania etyczne, społeczno-kulturowe i etniczne Wydawnictwo Uniwersytetu Kardynała Stefana Wyszyńskiego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47" calcext:value-type="float">
            <text:p>47</text:p>
          </table:table-cell>
          <table:table-cell office:value-type="string" calcext:value-type="string">
            <text:p>Kryzys uchodźczy Przyczyny, skutki, konflikty Luft Stefan Nauka i Innowacj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48" calcext:value-type="float">
            <text:p>48</text:p>
          </table:table-cell>
          <table:table-cell office:value-type="string" calcext:value-type="string">
            <text:p>Lasoterapia z dziećmi Zaniewska Dorota, Preuss Agata Drago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49" calcext:value-type="float">
            <text:p>49</text:p>
          </table:table-cell>
          <table:table-cell office:value-type="string" calcext:value-type="string">
            <text:p>Łaska Kańtoch Anna Czarn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50" calcext:value-type="float">
            <text:p>50</text:p>
          </table:table-cell>
          <table:table-cell table:style-name="ce33" office:value-type="string" calcext:value-type="string">
            <text:p>Metody i techniki pracy z osobami bezrobotnymi, z niepełnosprawnościami, z osobami z zaburzeniami psychicznymi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51" calcext:value-type="float">
            <text:p>51</text:p>
          </table:table-cell>
          <table:table-cell table:style-name="ce33" office:value-type="string" calcext:value-type="string">
            <text:p>Metody i techniki pracy z osobami starszymi, z osobami z chorobami otępiennymi i ich rodzinami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52" calcext:value-type="float">
            <text:p>52</text:p>
          </table:table-cell>
          <table:table-cell office:value-type="string" calcext:value-type="string">
            <text:p>Migracje i kryzys uchodźczy w Europie Jaremczuk Edward Janusz FNC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53" calcext:value-type="float">
            <text:p>53</text:p>
          </table:table-cell>
          <table:table-cell table:style-name="ce33" office:value-type="string" calcext:value-type="string">
            <text:p>Migracje jako wyzwanie dla Unii Europejskiej i wybranych państw członkowskich Podgórzańska Renata, Cebul Krzysztof, Fehler Włodzimierz 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54" calcext:value-type="float">
            <text:p>54</text:p>
          </table:table-cell>
          <table:table-cell office:value-type="string" calcext:value-type="string">
            <text:p>Migracje we współczesnym świecie Castles Stephen, Miller Mark J. 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55" calcext:value-type="float">
            <text:p>55</text:p>
          </table:table-cell>
          <table:table-cell office:value-type="string" calcext:value-type="string">
            <text:p>Migranci migracje O czym warto wiedzieć, by wyobrazić sobie własne zdanie Karakter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56" calcext:value-type="float">
            <text:p>56</text:p>
          </table:table-cell>
          <table:table-cell office:value-type="string" calcext:value-type="string">
            <text:p>Milcząc jak grób rogala Małgorzata Czwarta Stron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57" calcext:value-type="float">
            <text:p>57</text:p>
          </table:table-cell>
          <table:table-cell table:style-name="ce33" office:value-type="string" calcext:value-type="string">
            <text:p>Młodzież w sieci. (Nie)bezpieczna komunikacja w internecie</text:p>
            <text:p>Surina Iryna, Chrzanowska-Gancarz Małgorzata Adam Marszałek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58" calcext:value-type="float">
            <text:p>58</text:p>
          </table:table-cell>
          <table:table-cell table:style-name="ce33" office:value-type="string" calcext:value-type="string">
            <text:p>Montessori w domu Praktyczny przewodnik dla rodziców Od narodzin do 3 roku życia Greaney Tara Harmoni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59" calcext:value-type="float">
            <text:p>59</text:p>
          </table:table-cell>
          <table:table-cell office:value-type="string" calcext:value-type="string">
            <text:p>Mój pierwszy elementarz polsko-ukraiński Karczmarska-Strzebońska Alicja, Kudina Natalia Greg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60" calcext:value-type="float">
            <text:p>60</text:p>
          </table:table-cell>
          <table:table-cell table:style-name="ce33" office:value-type="string" calcext:value-type="string">
            <text:p>Nadchodzi III wojna światowa Czy Ameryka porzuci Polskę na pastwę Rosji? Bartosiak Jacek, Zychowicz Piotr Rebi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1" calcext:value-type="float">
            <text:p>61</text:p>
          </table:table-cell>
          <table:table-cell table:style-name="ce33" office:value-type="string" calcext:value-type="string">
            <text:p>Nauka, zabawa i spotkania w bibliotece Sprawdzone sposoby, jak przyciągnąć Czytelnika w różnym wieku Wiedza i Praktyk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62" calcext:value-type="float">
            <text:p>62</text:p>
          </table:table-cell>
          <table:table-cell office:value-type="string" calcext:value-type="string">
            <text:p>Nawyk samodyscypliny Zaprogramuj wewnętrznego stróża Fiore Neil Sensus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63" calcext:value-type="float">
            <text:p>63</text:p>
          </table:table-cell>
          <table:table-cell office:value-type="string" calcext:value-type="string">
            <text:p>Nie chcę o tym mówić Jak poradzić sobie z męską depresją Real Terrence Czarna Owc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64" calcext:value-type="float">
            <text:p>64</text:p>
          </table:table-cell>
          <table:table-cell table:style-name="ce33" office:value-type="string" calcext:value-type="string">
            <text:p>Nie tylko schemat Praktyka systemowej terapii rodzin Chrząstowski Szymon 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65" calcext:value-type="float">
            <text:p>65</text:p>
          </table:table-cell>
          <table:table-cell office:value-type="string" calcext:value-type="string">
            <text:p>Nowoczesne nauczanie Kordziński Jarosław Wolters Kluwer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66" calcext:value-type="float">
            <text:p>66</text:p>
          </table:table-cell>
          <table:table-cell table:style-name="ce33" office:value-type="string" calcext:value-type="string">
            <text:p>Patoposłuszeństwo Jak szkoła, rodzina i państwo uczą nas bezradności i co z tym zrobić? Marcela Mikołaj Zna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67" calcext:value-type="float">
            <text:p>67</text:p>
          </table:table-cell>
          <table:table-cell office:value-type="string" calcext:value-type="string">
            <text:p>Placówki opiekuńczo-wychowawcze Historia i współczesność Kolankiewicz Maria 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68" calcext:value-type="float">
            <text:p>68</text:p>
          </table:table-cell>
          <table:table-cell office:value-type="string" calcext:value-type="string">
            <text:p>Pokuta Kańtoch Anna Czarn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69" calcext:value-type="float">
            <text:p>69</text:p>
          </table:table-cell>
          <table:table-cell office:value-type="string" calcext:value-type="string">
            <text:p>Polityka migracyjna w oblicz współczesnych wyzwań. Teoria i praktyka UMC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70" calcext:value-type="float">
            <text:p>70</text:p>
          </table:table-cell>
          <table:table-cell table:style-name="ce33" office:value-type="string" calcext:value-type="string">
            <text:p>Polityka społeczna i praca socjalna wobec rodziny w Polsce w latach 1989-2019 Elipsa Dom Wydawniczy i Handlowy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71" calcext:value-type="float">
            <text:p>71</text:p>
          </table:table-cell>
          <table:table-cell office:value-type="string" calcext:value-type="string">
            <text:p>Polska w piosence (1989-2019) Wydawnictwo Naukowe UA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72" calcext:value-type="float">
            <text:p>72</text:p>
          </table:table-cell>
          <table:table-cell table:style-name="ce33" office:value-type="string" calcext:value-type="string">
            <text:p>Powstanie Warszawskie Tom 1 komiks paragrafowy Madejski Jan, Czuba Sławomir, Kucharski Roman, Czaplicki Maciej IP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73" calcext:value-type="float">
            <text:p>73</text:p>
          </table:table-cell>
          <table:table-cell table:style-name="ce33" office:value-type="string" calcext:value-type="string">
            <text:p>Przedszkolak Wielki mały człowiek Rozwój, wychowanie, zabawa Piotrowska Aleksandra, Stanisławska Irena A. Zwierciadło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74" calcext:value-type="float">
            <text:p>74</text:p>
          </table:table-cell>
          <table:table-cell office:value-type="string" calcext:value-type="string">
            <text:p>Ptaki w ogrodzie - jak je rozpoznawać Strauß Daniela Amber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75" calcext:value-type="float">
            <text:p>75</text:p>
          </table:table-cell>
          <table:table-cell office:value-type="string" calcext:value-type="string">
            <text:p>Rodzicielstwo zastępcze diagnoza - krytyka - możliwości zmian Adamczewski Rafał Notiti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76" calcext:value-type="float">
            <text:p>76</text:p>
          </table:table-cell>
          <table:table-cell table:style-name="ce33" office:value-type="string" calcext:value-type="string">
            <text:p>Rodzina alkoholowa Jak lepiej ją rozumieć? Tajniki pracy socjalnej. Część 1 Dodziuk van Kooten Anna, Spaczyńska Ewa 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77" calcext:value-type="float">
            <text:p>77</text:p>
          </table:table-cell>
          <table:table-cell table:style-name="ce33" office:value-type="string" calcext:value-type="string">
            <text:p>Rodzina wobec seksualności dziecka z niepełnosprawnością intelektualną Pieńkowska Elżbieta Difi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78" calcext:value-type="float">
            <text:p>78</text:p>
          </table:table-cell>
          <table:table-cell table:style-name="ce33" office:value-type="string" calcext:value-type="string">
            <text:p>Rola pedagoga szkolnego w szkolnym systemie pomocy psychologiczno-pedagogicznej Lewandowska-Kidoń Teresa, Kalinowska-Witek Barbara UMCS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79" calcext:value-type="float">
            <text:p>79</text:p>
          </table:table-cell>
          <table:table-cell office:value-type="string" calcext:value-type="string">
            <text:p>Self-Regulation Nie ma niegrzecznych dzieci Stążka-Gawrysiak Agnieszka Zna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80" calcext:value-type="float">
            <text:p>80</text:p>
          </table:table-cell>
          <table:table-cell office:value-type="string" calcext:value-type="string">
            <text:p>Self-Regulation Szkolne wyzwania 2022 Stążka-Gawrysiak Agnieszka Zna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81" calcext:value-type="float">
            <text:p>81</text:p>
          </table:table-cell>
          <table:table-cell office:value-type="string" calcext:value-type="string">
            <text:p>Skazanie Mróz Remigiusz Czwarta Strona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82" calcext:value-type="float">
            <text:p>82</text:p>
          </table:table-cell>
          <table:table-cell table:style-name="ce33" office:value-type="string" calcext:value-type="string">
            <text:p>Skuteczna terapia dziecka z autyzmem Praktyczny poradnik dla terapeutów i rodziców Budzińska Anna GWP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83" calcext:value-type="float">
            <text:p>83</text:p>
          </table:table-cell>
          <table:table-cell office:value-type="string" calcext:value-type="string">
            <text:p>Słońca bez końca Biografia Kory Biały Beata Rebi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84" calcext:value-type="float">
            <text:p>84</text:p>
          </table:table-cell>
          <table:table-cell table:style-name="ce33" office:value-type="string" calcext:value-type="string">
            <text:p>Socjologia epidemii Wyłaniające się choroby zakaźne w perspektywie nauk społecznych Afeltowicz Łukasz, Wróblewski Michał Wydawnictwo Naukowe UM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85" calcext:value-type="float">
            <text:p>85</text:p>
          </table:table-cell>
          <table:table-cell office:value-type="string" calcext:value-type="string">
            <text:p>STEAM-owe przedszkole Plebańska Marlena, Szyller Aleksandra 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86" calcext:value-type="float">
            <text:p>86</text:p>
          </table:table-cell>
          <table:table-cell office:value-type="string" calcext:value-type="string">
            <text:p>Sto technik wpływu społecznego Doliński Dariusz Smak Słow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87" calcext:value-type="float">
            <text:p>87</text:p>
          </table:table-cell>
          <table:table-cell office:value-type="string" calcext:value-type="string">
            <text:p>Stosunki międzynarodowe w Europie 1945-1922 Parzymies Stanisław Wyd.Akademickie Dialog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88" calcext:value-type="float">
            <text:p>88</text:p>
          </table:table-cell>
          <table:table-cell office:value-type="string" calcext:value-type="string">
            <text:p>Świat wobec wyzwań i zagrożeń w drugiej dekadzie XXI wieku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89" calcext:value-type="float">
            <text:p>89</text:p>
          </table:table-cell>
          <table:table-cell office:value-type="string" calcext:value-type="string">
            <text:p>Tatuaże Gdy ciało staje się tłem Silva Reru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90" calcext:value-type="float">
            <text:p>90</text:p>
          </table:table-cell>
          <table:table-cell table:style-name="ce33" office:value-type="string" calcext:value-type="string">
            <text:p>Techniki i metody relaksacyjne w wychowaniu, edukacji i terapii Scenariusze pracy z dziećmi i młodzieżą Dobińska Gabriela, Cieślikowska-Ryczko Angelika Wydawnictwo Uniwersytetu Łódzkiego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1" calcext:value-type="float">
            <text:p>91</text:p>
          </table:table-cell>
          <table:table-cell table:style-name="ce33" office:value-type="string" calcext:value-type="string">
            <text:p>Terapia behawioralna dzieci z autyzmem Teoria, badania i praktyka stosowanej analizy zachowania Suchowierska Monika, Ostaewski Paweł, Bąbel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92" calcext:value-type="float">
            <text:p>92</text:p>
          </table:table-cell>
          <table:table-cell table:style-name="ce33" office:value-type="string" calcext:value-type="string">
            <text:p>Terapia dzieci i młodzieży z wykorzystaniem metody amatorskiego teatru młodziezowego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3" calcext:value-type="float">
            <text:p>93</text:p>
          </table:table-cell>
          <table:table-cell table:style-name="ce37" office:value-type="string" calcext:value-type="string">
            <text:p>Terapia poznawczo-behawioralna zaburzeń lękowych u dzieci Zeszyt ćwiczeń Kenhidall Plip C., Hedtke Kristina A. GWP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94" calcext:value-type="float">
            <text:p>94</text:p>
          </table:table-cell>
          <table:table-cell table:style-name="ce33" office:value-type="string" calcext:value-type="string">
            <text:p>Toksyczna matka Jak się bronić przed jej wpływem i ustalać granice? Rutkowski Robert, Stanisławska Irena Muz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95" calcext:value-type="float">
            <text:p>95</text:p>
          </table:table-cell>
          <table:table-cell office:value-type="string" calcext:value-type="string">
            <text:p>Tu jest teraz twój dom Adopcja w Polsce Wroniszewska Marta Czarn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28" office:value-type="float" office:value="96" calcext:value-type="float">
            <text:p>96</text:p>
          </table:table-cell>
          <table:table-cell table:style-name="ce33" office:value-type="string" calcext:value-type="string">
            <text:p>Twoje dziecko w sieci Przewodnik po cyfrowym świecie dla czasami zdezorientowanych rodziców Taper Agnieszka E. Literacki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97" calcext:value-type="float">
            <text:p>97</text:p>
          </table:table-cell>
          <table:table-cell table:style-name="ce33" office:value-type="string" calcext:value-type="string">
            <text:p>Tyłem do kierunku jazdy Chutnik Sylwia Znak Literanov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98" calcext:value-type="float">
            <text:p>98</text:p>
          </table:table-cell>
          <table:table-cell office:value-type="string" calcext:value-type="string">
            <text:p>Uchodźcy Grynberg Henryk Czarn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99" calcext:value-type="float">
            <text:p>99</text:p>
          </table:table-cell>
          <table:table-cell office:value-type="string" calcext:value-type="string">
            <text:p>Uchodźcy w Europie Uwarunkowania, istota, następstwa Aspr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00" calcext:value-type="float">
            <text:p>100</text:p>
          </table:table-cell>
          <table:table-cell office:value-type="string" calcext:value-type="string">
            <text:p>Uchodźcy w Polsce i Europie Stan prawny i rzeczywistość Adam Marszałe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101" calcext:value-type="float">
            <text:p>101</text:p>
          </table:table-cell>
          <table:table-cell office:value-type="string" calcext:value-type="string">
            <text:p>Werdykt Mróz Remigiusz Czwarta Stron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02" calcext:value-type="float">
            <text:p>102</text:p>
          </table:table-cell>
          <table:table-cell office:value-type="string" calcext:value-type="string">
            <text:p>Wiara Kańtoch Anna Czarn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103" calcext:value-type="float">
            <text:p>103</text:p>
          </table:table-cell>
          <table:table-cell office:value-type="string" calcext:value-type="string">
            <text:p>W królestwie Monszatana GMO, gluten i szczepionki Rotkiewicz Marcin Czarn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04" calcext:value-type="float">
            <text:p>104</text:p>
          </table:table-cell>
          <table:table-cell office:value-type="string" calcext:value-type="string">
            <text:p>Wojenka O dzieciach, które dorosły bez ostrzeżenia Grzebałkowska Magdalena Agor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105" calcext:value-type="float">
            <text:p>105</text:p>
          </table:table-cell>
          <table:table-cell office:value-type="string" calcext:value-type="string">
            <text:p>Wokół bibliotek i dziedzictwa kultury Kotowski Robert SBP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06" calcext:value-type="float">
            <text:p>106</text:p>
          </table:table-cell>
          <table:table-cell office:value-type="string" calcext:value-type="string">
            <text:p>Wstyd Małecki Robert Czwarta Stron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107" calcext:value-type="float">
            <text:p>107</text:p>
          </table:table-cell>
          <table:table-cell office:value-type="string" calcext:value-type="string">
            <text:p>Wypalenie Jak wyrwać się z błędnego koła stresu Nagoski Emily, Nagoski Amelia Czarna Owc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08" calcext:value-type="float">
            <text:p>108</text:p>
          </table:table-cell>
          <table:table-cell office:value-type="string" calcext:value-type="string">
            <text:p>Za cenę śmierci Rogala Małgorzata Czwarta stron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109" calcext:value-type="float">
            <text:p>109</text:p>
          </table:table-cell>
          <table:table-cell table:style-name="ce35" office:value-type="string" calcext:value-type="string">
            <text:p>Żadanica Puzyńska Katarzyna Prószyński Medi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8" office:value-type="float" office:value="110" calcext:value-type="float">
            <text:p>110</text:p>
          </table:table-cell>
          <table:table-cell office:value-type="string" calcext:value-type="string">
            <text:p>Żyletkę zawsze noszę przy sobie Depresja dzieci i młodzieży Gołota Małgorzata Fili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111" calcext:value-type="float">
            <text:p>111</text:p>
          </table:table-cell>
          <table:table-cell office:value-type="string" calcext:value-type="string">
            <text:p>Żyje się tylko dziś Nowa biografia Astrid Lindgren Jens Andersen Sedno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29" table:number-columns-repeated="2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9.7cm" fo:page-height="21.001cm" style:num-format="1" style:print-orientation="landscap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10-03T12:10:52.085000000</meta:creation-date>
    <dc:date>2022-10-03T13:15:07.760000000</dc:date>
    <meta:editing-duration>PT7M49S</meta:editing-duration>
    <meta:editing-cycles>2</meta:editing-cycles>
    <meta:generator>LibreOffice/7.4.1.2$Windows_X86_64 LibreOffice_project/3c58a8f3a960df8bc8fd77b461821e42c061c5f0</meta:generator>
    <meta:print-date>2022-10-03T13:14:44.875000000</meta:print-date>
    <meta:document-statistic meta:table-count="1" meta:cell-count="336" meta:object-count="0"/>
  </office:meta>
</office:document-meta>
</file>