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633cm"/>
    </style:style>
    <style:style style:name="co2" style:family="table-column">
      <style:table-column-properties fo:break-before="auto" style:column-width="18.327cm"/>
    </style:style>
    <style:style style:name="co3" style:family="table-column">
      <style:table-column-properties fo:break-before="auto" style:column-width="1.96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57cm" fo:break-before="auto" style:use-optimal-row-height="true"/>
    </style:style>
    <style:style style:name="ro3" style:family="table-row">
      <style:table-row-properties style:row-height="0.557cm" fo:break-before="auto" style:use-optimal-row-height="true"/>
    </style:style>
    <style:style style:name="ro4" style:family="table-row">
      <style:table-row-properties style:row-height="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Arkusz1" table:style-name="ta1">
        <table:table-column table:style-name="co1" table:default-cell-style-name="ce10"/>
        <table:table-column table:style-name="co2" table:default-cell-style-name="ce10"/>
        <table:table-column table:style-name="co3" table:default-cell-style-name="ce10"/>
        <table:table-row table:style-name="ro1">
          <table:table-cell table:style-name="Default" table:number-columns-repeated="3"/>
        </table:table-row>
        <table:table-row table:style-name="ro2">
          <table:table-cell table:style-name="ce9" office:value-type="string" calcext:value-type="string">
            <text:p>Lp.</text:p>
          </table:table-cell>
          <table:table-cell table:style-name="ce9" office:value-type="string" calcext:value-type="string">
            <text:p>Tytuł / autor, red./ wydawnictwo</text:p>
          </table:table-cell>
          <table:table-cell table:style-name="ce9" office:value-type="string" calcext:value-type="string">
            <text:p>Ilość egz.</text:p>
          </table:table-cell>
        </table:table-row>
        <table:table-row table:style-name="ro2">
          <table:table-cell office:value-type="float" office:value="1" calcext:value-type="float">
            <text:p>1</text:p>
          </table:table-cell>
          <table:table-cell office:value-type="string" calcext:value-type="string">
            <text:p>11 września : dzień, w którym zatrzymał się świat / Mitchell Zuckoff / Wydawnictwo Poznański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" calcext:value-type="float">
            <text:p>3</text:p>
          </table:table-cell>
          <table:table-cell office:value-type="string" calcext:value-type="string">
            <text:p>68 pomysłów na lekcje języka polskiego / Joanna Pasek / Wyd. Polish-course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" calcext:value-type="float">
            <text:p>4</text:p>
          </table:table-cell>
          <table:table-cell office:value-type="string" calcext:value-type="string">
            <text:p>ABC nauki / Giuseppe Mussardo / 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" calcext:value-type="float">
            <text:p>5</text:p>
          </table:table-cell>
          <table:table-cell office:value-type="string" calcext:value-type="string">
            <text:p>Adobe InDesign PL edycja 2020 : oficjalny podręcznik / Kelly Kordes Anton, Tina DeJarld / Helion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6" calcext:value-type="float">
            <text:p>6</text:p>
          </table:table-cell>
          <table:table-cell office:value-type="string" calcext:value-type="string">
            <text:p>Angielski : 120 konwersacji : słuchaj, ćwicz i rozmawiaj! : A2-B1 / Richard Brown, Conor McAlinden, Carmen Vallejo, David Waddell / Preston Publishing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7" calcext:value-type="float">
            <text:p>7</text:p>
          </table:table-cell>
          <table:table-cell office:value-type="string" calcext:value-type="string">
            <text:p>Atlas świata do kolorowania : mapy fizyczne, mapy polityczne, podstawowe dane / przekład: Tadeusz Woźniak / FK Wydawnictwa Olesiejuk, 2017, ISBN 978-83-274-6759-1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" calcext:value-type="float">
            <text:p>8</text:p>
          </table:table-cell>
          <table:table-cell office:value-type="string" calcext:value-type="string">
            <text:p>Biblia treningu siłowego : masa mięśniowa, idealna sylwetka, skuteczne ćwiczenia i programy treningów w kulturystyce i fitnessie / Grzegorz Andrzejewski / Vital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" calcext:value-type="float">
            <text:p>9</text:p>
          </table:table-cell>
          <table:table-cell office:value-type="string" calcext:value-type="string">
            <text:p>Biznes społecznościowy MLM moimi oczami. Katarzyna Trawińska OnePres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" calcext:value-type="float">
            <text:p>10</text:p>
          </table:table-cell>
          <table:table-cell office:value-type="string" calcext:value-type="string">
            <text:p>Biznes XXI Wieku/Robert Kiyosaki/Instytut Praktycznej Edukacji 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" calcext:value-type="float">
            <text:p>11</text:p>
          </table:table-cell>
          <table:table-cell office:value-type="string" calcext:value-type="string">
            <text:p>Blender : podstawy modelowania : praktyczne wprowadzenie do modelowania w programie Blender / Bogdan Bociek / Wydawnictwo Helio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" calcext:value-type="float">
            <text:p>13</text:p>
          </table:table-cell>
          <table:table-cell office:value-type="string" calcext:value-type="string">
            <text:p>Być tak naprawdę. Marianna Gierszewska Otwarte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4" calcext:value-type="float">
            <text:p>14</text:p>
          </table:table-cell>
          <table:table-cell office:value-type="string" calcext:value-type="string">
            <text:p>Co to jest projektowanie graficzne? / Quentin Newark / Wydawnictwo Arkady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5" calcext:value-type="float">
            <text:p>15</text:p>
          </table:table-cell>
          <table:table-cell office:value-type="string" calcext:value-type="string">
            <text:p>Coaching. Zestwa narzędzi/Maciej Bennewicz, Anna Prolewicz/ One press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6" calcext:value-type="float">
            <text:p>16</text:p>
          </table:table-cell>
          <table:table-cell office:value-type="string" calcext:value-type="string">
            <text:p>Codziennie kochaj siebie. Louise Hay <text:s/>Studio Astropsychologii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7" calcext:value-type="float">
            <text:p>17</text:p>
          </table:table-cell>
          <table:table-cell office:value-type="string" calcext:value-type="string">
            <text:p>Coś nie tak / Eimear McBride / Wydawnictwo Pauz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8" calcext:value-type="float">
            <text:p>18</text:p>
          </table:table-cell>
          <table:table-cell office:value-type="string" calcext:value-type="string">
            <text:p>Czuła przewodniczka. de Barbaro Natalia <text:s/>Agor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9" calcext:value-type="float">
            <text:p>19</text:p>
          </table:table-cell>
          <table:table-cell office:value-type="string" calcext:value-type="string">
            <text:p>Czułość. Poradnik pozytywnego egoizmu / Sophie Mort / Wyd. Wielka Liter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20" calcext:value-type="float">
            <text:p>20</text:p>
          </table:table-cell>
          <table:table-cell office:value-type="string" calcext:value-type="string">
            <text:p>Dieta przeciwzapalna: jak zapobiegać stanom zapalnym i jak je zmniejszać by cieszyć się zdrowiem / Davy Anoushka / Wydawnictwo Publicat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1" calcext:value-type="float">
            <text:p>21</text:p>
          </table:table-cell>
          <table:table-cell office:value-type="string" calcext:value-type="string">
            <text:p>Dlaczego orangutany ni lubią pasty do zębów / Emmanuelle Figueras Tristan Gion / Wyd. Kropk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22" calcext:value-type="float">
            <text:p>22</text:p>
          </table:table-cell>
          <table:table-cell office:value-type="string" calcext:value-type="string">
            <text:p>Domy pomocy społecznej. Organizacja i funkcjonowanie / Jacek A., Sarnacka E., Miaskowska-Daszkiewicz K. / Difin / 2021 Wyd. 3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3" calcext:value-type="float">
            <text:p>23</text:p>
          </table:table-cell>
          <table:table-cell office:value-type="string" calcext:value-type="string">
            <text:p>Drobne przyjemności / Hannah Jane parkinson / Wyd. Znak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24" calcext:value-type="float">
            <text:p>24</text:p>
          </table:table-cell>
          <table:table-cell office:value-type="string" calcext:value-type="string">
            <text:p>Druk 3D : praktyczny przewodnik po sprzęcie, oprogramowaniu i usługach / Liza Wallach Kloski, Nick Kloski / Helion 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25" calcext:value-type="float">
            <text:p>25</text:p>
          </table:table-cell>
          <table:table-cell office:value-type="string" calcext:value-type="string">
            <text:p>Dydaktyka i metodyka nauczania języka polskiego jako obcego i drugiego / Gębal Przemysław E., Miodunka Władysław T. / PWN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6" calcext:value-type="float">
            <text:p>26</text:p>
          </table:table-cell>
          <table:table-cell office:value-type="string" calcext:value-type="string">
            <text:p>Dziewczyna, kobieta, inna / Bernardine Evaristo / Wydawnictwo Poznańskie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27" calcext:value-type="float">
            <text:p>27</text:p>
          </table:table-cell>
          <table:table-cell office:value-type="string" calcext:value-type="string">
            <text:p>Edukacja w popkulturze - popkultura w edukacji : (szkice z pedagogiki kultury popularnej) / Witold Jakubowsk / Impul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8" calcext:value-type="float">
            <text:p>28</text:p>
          </table:table-cell>
          <table:table-cell office:value-type="string" calcext:value-type="string">
            <text:p>Elżbieta II. Ostatnia tka królowa / Marek Rybarczyk / Wyd. Muz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29" calcext:value-type="float">
            <text:p>29</text:p>
          </table:table-cell>
          <table:table-cell office:value-type="string" calcext:value-type="string">
            <text:p>Esesman i Żydówka : wojna i miłość / Justyna Wydra / Zysk i S-ka Wydawnictw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0" calcext:value-type="float">
            <text:p>30</text:p>
          </table:table-cell>
          <table:table-cell office:value-type="string" calcext:value-type="string">
            <text:p>Fenomen poranka. Elrod Hal <text:s/>Galakty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1" calcext:value-type="float">
            <text:p>31</text:p>
          </table:table-cell>
          <table:table-cell office:value-type="string" calcext:value-type="string">
            <text:p>Głos Pana Lema. Szkice z filozofii człowieka, wartości i kosmosu. W stulecie urodzin autora Summy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2" calcext:value-type="float">
            <text:p>32</text:p>
          </table:table-cell>
          <table:table-cell office:value-type="string" calcext:value-type="string">
            <text:p>Gniewa / katarzyna Berenika Miszczuk / Wydawnictwo Mięt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3" calcext:value-type="float">
            <text:p>33</text:p>
          </table:table-cell>
          <table:table-cell office:value-type="string" calcext:value-type="string">
            <text:p>Gramatyka angielska dla zaawansowanych / Maciej Matasek / "Handybooks"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4" calcext:value-type="float">
            <text:p>34</text:p>
          </table:table-cell>
          <table:table-cell office:value-type="string" calcext:value-type="string">
            <text:p>Hotel Bertman / Agatha Christie / Wyd. Dolnosląskie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35" calcext:value-type="float">
            <text:p>35</text:p>
          </table:table-cell>
          <table:table-cell office:value-type="string" calcext:value-type="string">
            <text:p>InDesign i tekst : profesjonalna typografia w Adobe InDesign / Nigel French / APN Promise / 2021 / Wydanie czwart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6" calcext:value-type="float">
            <text:p>36</text:p>
          </table:table-cell>
          <table:table-cell office:value-type="string" calcext:value-type="string">
            <text:p>Inscenizacje nie tylko dla dzieci – nietypowe święta / U. Kozłowska / Bliżej Przedszkola / 2016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7" calcext:value-type="float">
            <text:p>37</text:p>
          </table:table-cell>
          <table:table-cell office:value-type="string" calcext:value-type="string">
            <text:p>Jak to działa: wiem co jem / Daria Pociecha / Wyd. SB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8" calcext:value-type="float">
            <text:p>38</text:p>
          </table:table-cell>
          <table:table-cell office:value-type="string" calcext:value-type="string">
            <text:p>Jak to działa: ziemia / Przemysław Rudź / Wyd. SB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39" calcext:value-type="float">
            <text:p>39</text:p>
          </table:table-cell>
          <table:table-cell office:value-type="string" calcext:value-type="string">
            <text:p>Jak zdobyć przyjaciół i zjednać sobie ludzi dla nastolatek/ Dale Donna Carnegie/Studio Emka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0" calcext:value-type="float">
            <text:p>40</text:p>
          </table:table-cell>
          <table:table-cell office:value-type="string" calcext:value-type="string">
            <text:p>Jak zmienić wszystko: młodzi na ratunek planecie / Naomi Klein, Rebecca Stefoff / Wyd. You&amp;Y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2" calcext:value-type="float">
            <text:p>42</text:p>
          </table:table-cell>
          <table:table-cell office:value-type="string" calcext:value-type="string">
            <text:p>Jestem szczęśliwym singlem. Beata Pawlikowska Purple Boo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3" calcext:value-type="float">
            <text:p>43</text:p>
          </table:table-cell>
          <table:table-cell office:value-type="string" calcext:value-type="string">
            <text:p>Julia Roberts. Na własnych zasadach / Magda Patryas / Wyd. Axis Mundi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4" calcext:value-type="float">
            <text:p>44</text:p>
          </table:table-cell>
          <table:table-cell office:value-type="string" calcext:value-type="string">
            <text:p>Kajko i Kokosz: szkoła latani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5" calcext:value-type="float">
            <text:p>45</text:p>
          </table:table-cell>
          <table:table-cell office:value-type="string" calcext:value-type="string">
            <text:p>Kawiarnia na końcu świata. John P. Strelecky <text:s/>Aktyw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46" calcext:value-type="float">
            <text:p>46</text:p>
          </table:table-cell>
          <table:table-cell office:value-type="string" calcext:value-type="string">
            <text:p>Każdy czasem się boi : jak pomóc dziecku radzić sobie z lękiem i zmartwieniami / Agnes Selinger / Gdańskie Wydawnictwo Psychologiczn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7" calcext:value-type="float">
            <text:p>47</text:p>
          </table:table-cell>
          <table:table-cell office:value-type="string" calcext:value-type="string">
            <text:p>Klimat: to o czym dorośli Ci nie mówią / Boguś Janiszewski, Max Skorwider / Wyd. Publicat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48" calcext:value-type="float">
            <text:p>48</text:p>
          </table:table-cell>
          <table:table-cell office:value-type="string" calcext:value-type="string">
            <text:p>Korona śniegu i krwi / Elżbieta Cherezińska / Zysk i S-k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49" calcext:value-type="float">
            <text:p>49</text:p>
          </table:table-cell>
          <table:table-cell office:value-type="string" calcext:value-type="string">
            <text:p>Krótka historia powieści : innowacyjny przewodnik po kierunkach, dziełach, tematach i technikach / Henry Russell / Oficyna Wydawnicza Alma-Press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51" calcext:value-type="float">
            <text:p>51</text:p>
          </table:table-cell>
          <table:table-cell office:value-type="string" calcext:value-type="string">
            <text:p>Liternictwo : sztuka pięknego pisania / Gabri Joy Kirkendall, Laura Lavender, Julie Manwaring &amp; Shauna Lynn Panczyszyn / Wydawnictwo Arkady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4" calcext:value-type="float">
            <text:p>54</text:p>
          </table:table-cell>
          <table:table-cell office:value-type="string" calcext:value-type="string">
            <text:p>Matematyczny Wszechświat / J. L. Schiff / PWN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5" calcext:value-type="float">
            <text:p>55</text:p>
          </table:table-cell>
          <table:table-cell office:value-type="string" calcext:value-type="string">
            <text:p>Metody badań online / Piotr Siuda / Katedra Wydawnictwo Naukowe / 2021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56" calcext:value-type="float">
            <text:p>56</text:p>
          </table:table-cell>
          <table:table-cell office:value-type="string" calcext:value-type="string">
            <text:p>Metody terapeutyczne stosowane w pracy z dzieckiem z niepełnosprawnością / red. J. Szmalec / Difin / 2021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7" calcext:value-type="float">
            <text:p>57</text:p>
          </table:table-cell>
          <table:table-cell office:value-type="string" calcext:value-type="string">
            <text:p>Mity medyczne. 4 / Katarzyna Świątkowska / Eureka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58" calcext:value-type="float">
            <text:p>58</text:p>
          </table:table-cell>
          <table:table-cell office:value-type="string" calcext:value-type="string">
            <text:p>Mnich który sprzedał ferrari Robin S. Sharma Galakty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1" calcext:value-type="float">
            <text:p>61</text:p>
          </table:table-cell>
          <table:table-cell office:value-type="string" calcext:value-type="string">
            <text:p>Możemy uratować naszą ziemię / Loll Kirby / Wyd. Harper Collin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2" calcext:value-type="float">
            <text:p>62</text:p>
          </table:table-cell>
          <table:table-cell office:value-type="string" calcext:value-type="string">
            <text:p>Mózg dziecka. Przewodnik dla rodziców / Alvaro Bilbaro / Bukowy Las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3" calcext:value-type="float">
            <text:p>63</text:p>
          </table:table-cell>
          <table:table-cell office:value-type="string" calcext:value-type="string">
            <text:p>Nasze ciała, ich pole bitwy : co wojna robi kobietom / Christina Lamb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64" calcext:value-type="float">
            <text:p>64</text:p>
          </table:table-cell>
          <table:table-cell office:value-type="string" calcext:value-type="string">
            <text:p>Nażyć się dziś. Jak zacząc nażywać się dziś, pamietać o tym jutroi już nigdy o sobie nie zapomnieć / Marta Iwanowska-Polkowska / Grupa Wydawnicza Relacj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5" calcext:value-type="float">
            <text:p>65</text:p>
          </table:table-cell>
          <table:table-cell office:value-type="string" calcext:value-type="string">
            <text:p>Nicuś / Maks Wolski / Wydawnictwo Od D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6" calcext:value-type="float">
            <text:p>66</text:p>
          </table:table-cell>
          <table:table-cell office:value-type="string" calcext:value-type="string">
            <text:p>Niesprawiedliwa przewaga/Robert Kiyosaki/Instytut Praktycznej Edukacji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7" calcext:value-type="float">
            <text:p>67</text:p>
          </table:table-cell>
          <table:table-cell office:value-type="string" calcext:value-type="string">
            <text:p>Niewidzialna dziewczyna / Lisa Jewell / Wyd. Czwarta Stron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8" calcext:value-type="float">
            <text:p>68</text:p>
          </table:table-cell>
          <table:table-cell office:value-type="string" calcext:value-type="string">
            <text:p>Niewidzialna korona / Elżbieta Cherezińska / Zysk i S-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69" calcext:value-type="float">
            <text:p>69</text:p>
          </table:table-cell>
          <table:table-cell office:value-type="string" calcext:value-type="string">
            <text:p>Nieznośna niepodległość / Małgorzata Fabianowska / Wyd. HarperKids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71" calcext:value-type="float">
            <text:p>71</text:p>
          </table:table-cell>
          <table:table-cell office:value-type="string" calcext:value-type="string">
            <text:p>Normy żywienia człowieka. Podstawy prewencji otyłości i chorób niezakaźnych / Jarosz Mirosław, Bułhak-Jachymczyk Barbara / PZWL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72" calcext:value-type="float">
            <text:p>72</text:p>
          </table:table-cell>
          <table:table-cell office:value-type="string" calcext:value-type="string">
            <text:p>Normy żywienia człowieka. Podstawy prewencji otyłości i chorób niezakaźnych / Jarosz Mirosław, Bułhak-Jachymczyk Barbara / PZWL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73" calcext:value-type="float">
            <text:p>73</text:p>
          </table:table-cell>
          <table:table-cell office:value-type="string" calcext:value-type="string">
            <text:p>O rewolucji, wolności i władzy : wybór pism / François-René de Chateaubriand / Ośrodek Myśli Politycznej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4" calcext:value-type="float">
            <text:p>74</text:p>
          </table:table-cell>
          <table:table-cell office:value-type="string" calcext:value-type="string">
            <text:p>Odetnij napięcie / Rebekkah Ladyne / Wydawnictwo Uniwersytetu Jagiellońskieg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5" calcext:value-type="float">
            <text:p>75</text:p>
          </table:table-cell>
          <table:table-cell office:value-type="string" calcext:value-type="string">
            <text:p>Odrodzone królestwo / Elżbieta Cherezińska / Zysk i S-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6" calcext:value-type="float">
            <text:p>76</text:p>
          </table:table-cell>
          <table:table-cell office:value-type="string" calcext:value-type="string">
            <text:p>Odrzucenie: profilaktyka i terapia / Maria Deptuła / Wydawnictwo Naukowe PWN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7" calcext:value-type="float">
            <text:p>77</text:p>
          </table:table-cell>
          <table:table-cell office:value-type="string" calcext:value-type="string">
            <text:p>Opowieści z Narnii: lew, czarownica i stara szafa / Media Rodzin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8" calcext:value-type="float">
            <text:p>78</text:p>
          </table:table-cell>
          <table:table-cell office:value-type="string" calcext:value-type="string">
            <text:p>Opracowania lektur szkolnych dla klas 1-3 szkoły podstawowej. Agnieszka Nożyńska- Demianiuk SB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79" calcext:value-type="float">
            <text:p>79</text:p>
          </table:table-cell>
          <table:table-cell office:value-type="string" calcext:value-type="string">
            <text:p>Opracowania lektur szkolnych dla szkoły podstawowej. Katarzyna Zioła-Zemczak <text:s/>SBM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0" calcext:value-type="float">
            <text:p>80</text:p>
          </table:table-cell>
          <table:table-cell office:value-type="string" calcext:value-type="string">
            <text:p>Ożeż ty!, polszczyzno : wątpliwości użytkowników języka, wyjaśnienia lingwistyczne / Maciej Malinowski / Wydawnictwo Księgarnia Akademick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1" calcext:value-type="float">
            <text:p>81</text:p>
          </table:table-cell>
          <table:table-cell office:value-type="string" calcext:value-type="string">
            <text:p>Pakiet Instrukcje lepszego życia: Intrukcja obsługi kobiety, Intrukcja obsługi faceta, Intrukcja obsługi toksycznych ludzi / Katarzyna Miller / Zwierciadło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82" calcext:value-type="float">
            <text:p>82</text:p>
          </table:table-cell>
          <table:table-cell office:value-type="string" calcext:value-type="string">
            <text:p>Płomienna korona / Elżbieta Cherezińska / Zysk i S-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83" calcext:value-type="float">
            <text:p>83</text:p>
          </table:table-cell>
          <table:table-cell office:value-type="string" calcext:value-type="string">
            <text:p>Podręcznik prawidłowej postawy / Lora Pavilack, Nikki Alstedter / Vital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4" calcext:value-type="float">
            <text:p>84</text:p>
          </table:table-cell>
          <table:table-cell office:value-type="string" calcext:value-type="string">
            <text:p>Podstawy biologii człowieka / Mizgajska-Wiktor Hanna, Jarosz Wojciech, Fogt-Wyrwas Renata / PWN 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5" calcext:value-type="float">
            <text:p>85</text:p>
          </table:table-cell>
          <table:table-cell office:value-type="string" calcext:value-type="string">
            <text:p>Podstawy pielęgniarstwa. T. 1, Założenia koncepcyjno-empiryczne opieki pielęgniarskiej / redakcja naukowa Danuta Zarzycka, Barbara Ślusarska / PZWL Wydawnictwo Lekarskie,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86" calcext:value-type="float">
            <text:p>86</text:p>
          </table:table-cell>
          <table:table-cell office:value-type="string" calcext:value-type="string">
            <text:p>Podstawy pielęgniarstwa. T. 2, Wybrane umiejętności i procedury opieki pielęgniarskiej / redakcja naukowa Barbara Ślusarska, Danuta Zarzycka, Anna Majda / PZWL Wydawnictwo Lekarskie,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89" calcext:value-type="float">
            <text:p>89</text:p>
          </table:table-cell>
          <table:table-cell office:value-type="string" calcext:value-type="string">
            <text:p>Prawo rezonansu. Franckh Pierre <text:s/>Studio Astropsychologii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0" calcext:value-type="float">
            <text:p>90</text:p>
          </table:table-cell>
          <table:table-cell office:value-type="string" calcext:value-type="string">
            <text:p>Programowanie : jakie to proste! : dla dzieci / Carol Vorderman / Wydawnictwo ARKADY / 2018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1" calcext:value-type="float">
            <text:p>91</text:p>
          </table:table-cell>
          <table:table-cell office:value-type="string" calcext:value-type="string">
            <text:p>Przemoc, której nie widać / Theresa Comito / Gdańskie Wydawnictwo Psychologiczn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2" calcext:value-type="float">
            <text:p>92</text:p>
          </table:table-cell>
          <table:table-cell office:value-type="string" calcext:value-type="string">
            <text:p>Przewodnik po filozofii języka / redakcja Joanna Odrowąż-Sypniewska / Wydawnictwo WAM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3" calcext:value-type="float">
            <text:p>93</text:p>
          </table:table-cell>
          <table:table-cell office:value-type="string" calcext:value-type="string">
            <text:p>Psychologia pozytywna w pigułce / Ilona Boniwell, Agata Trzcińska-Hildebrandt / Zwierciadło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4" calcext:value-type="float">
            <text:p>94</text:p>
          </table:table-cell>
          <table:table-cell office:value-type="string" calcext:value-type="string">
            <text:p>Rodzina : problem społeczny / Marta Grześko-Nyczka / Impuls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99" calcext:value-type="float">
            <text:p>99</text:p>
          </table:table-cell>
          <table:table-cell office:value-type="string" calcext:value-type="string">
            <text:p>Rozmowy z seryjnymi mordercami / Christopher Berry-De / Wydawnictwo Czarna Owc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0" calcext:value-type="float">
            <text:p>100</text:p>
          </table:table-cell>
          <table:table-cell office:value-type="string" calcext:value-type="string">
            <text:p>Sekretne życie mózgu nastolatka / Sarah-Jayne Blakemore, J. Maksymowicz-Hamann / Mamania / 2021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1" calcext:value-type="float">
            <text:p>101</text:p>
          </table:table-cell>
          <table:table-cell office:value-type="string" calcext:value-type="string">
            <text:p>Self-Regulation. Szkolne wyzwania / Agnieszka Stążka-Gawrysiak / Znak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2" calcext:value-type="float">
            <text:p>102</text:p>
          </table:table-cell>
          <table:table-cell office:value-type="string" calcext:value-type="string">
            <text:p>Sieciaki. Misja: bezpieczny internet / Łukasz Wojtasik / Wyd. Muchomor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04" calcext:value-type="float">
            <text:p>104</text:p>
          </table:table-cell>
          <table:table-cell office:value-type="string" calcext:value-type="string">
            <text:p>Spróbuj żyć łagodniej. Jak wyjść z trybu przetrwania, pozbyć się stresu i lęku i odzyskać pełnię życia / Gregory L. Jantz / Wyd.eSPE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05" calcext:value-type="float">
            <text:p>105</text:p>
          </table:table-cell>
          <table:table-cell office:value-type="string" calcext:value-type="string">
            <text:p>System graficzny w projektowaniu okładek książek : w poszukiwaniu języka parametrów / Rosa Llop / d2d.pl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06" calcext:value-type="float">
            <text:p>106</text:p>
          </table:table-cell>
          <table:table-cell office:value-type="string" calcext:value-type="string">
            <text:p>Systemy siatek w projektowaniu graficznym : podręcznik dla grafików, typografów i projektantów 3D / Josef Müller-Brockmann / d2d.pl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7" calcext:value-type="float">
            <text:p>107</text:p>
          </table:table-cell>
          <table:table-cell office:value-type="string" calcext:value-type="string">
            <text:p>Śmieci: to o czym dorośli Ci nie mówią / Boguś Janiszewski, Max Skorwider / Wyd. Publicat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8" calcext:value-type="float">
            <text:p>108</text:p>
          </table:table-cell>
          <table:table-cell office:value-type="string" calcext:value-type="string">
            <text:p>Śmieciogród / Olga Woldańska-Płocińska / Wy. Papilo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09" calcext:value-type="float">
            <text:p>109</text:p>
          </table:table-cell>
          <table:table-cell office:value-type="string" calcext:value-type="string">
            <text:p>Tajemnice sieci / Adam Wierzbicki / Wyd. Helio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10" calcext:value-type="float">
            <text:p>110</text:p>
          </table:table-cell>
          <table:table-cell office:value-type="string" calcext:value-type="string">
            <text:p>Teorie spiskowe / Jamie King / Linge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1" calcext:value-type="float">
            <text:p>111</text:p>
          </table:table-cell>
          <table:table-cell office:value-type="string" calcext:value-type="string">
            <text:p>Tłumaczenie pisemne na język polski : kompendium / Zofia Kozłowska, Anna Szczęsny / Wydawnictwo Naukowe PW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12" calcext:value-type="float">
            <text:p>112</text:p>
          </table:table-cell>
          <table:table-cell office:value-type="string" calcext:value-type="string">
            <text:p>Tom Hanks. Enigma / Dwid Gardner / Wyd. Znak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13" calcext:value-type="float">
            <text:p>113</text:p>
          </table:table-cell>
          <table:table-cell office:value-type="string" calcext:value-type="string">
            <text:p>Trzecia dekada : świat dziś i za 10 lat / Krzysztof Wojczal / Kancelaria Prawna Krzysztof Wojczal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4" calcext:value-type="float">
            <text:p>114</text:p>
          </table:table-cell>
          <table:table-cell table:style-name="ce12" office:value-type="string" calcext:value-type="string">
            <text:p>Twoje dziecko w sieci. Przewodnik po cyfrowym świecie dla czasami zdezorientowanych rodziców / Agnieszka E. Taper / Wydawnictwo Literacki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15" calcext:value-type="float">
            <text:p>115</text:p>
          </table:table-cell>
          <table:table-cell office:value-type="string" calcext:value-type="string">
            <text:p>Tylko Cross / Sylvia Day / Wyd. Świat Książki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6" calcext:value-type="float">
            <text:p>116</text:p>
          </table:table-cell>
          <table:table-cell office:value-type="string" calcext:value-type="string">
            <text:p>Tymon i emocje : historyjki społeczne o tym, jak się zachować w różnych sytuacjach życia codziennego / M. Gut-Orłowska / Harmonia 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7" calcext:value-type="float">
            <text:p>117</text:p>
          </table:table-cell>
          <table:table-cell office:value-type="string" calcext:value-type="string">
            <text:p>Tymon rozumie innych. Historyjki społeczne o tym, jak się zachować w różnych sytuacjach życia codziennego / M. Gut-Orłowska / Harmonia 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8" calcext:value-type="float">
            <text:p>118</text:p>
          </table:table-cell>
          <table:table-cell office:value-type="string" calcext:value-type="string">
            <text:p>Umysł, ciało, duchowość : drogi do zdrowia i rozwoju duchowego z perspektywy psychoterapeuty / Paweł Malinowski / Edgard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19" calcext:value-type="float">
            <text:p>119</text:p>
          </table:table-cell>
          <table:table-cell office:value-type="string" calcext:value-type="string">
            <text:p>Uwolnij się od depresji raz na zawsze. Spersonalizowane podejście, które daje nową nadzieję na trwałą ulgę / Gregory L. Jantz / Wyd. eSPE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20" calcext:value-type="float">
            <text:p>120</text:p>
          </table:table-cell>
          <table:table-cell office:value-type="string" calcext:value-type="string">
            <text:p>W pułapce myśli - dla nastolatków. Jak skutecznie poradzić sobie z depresją, stresem i lękiem / Ann Bailey, Joseph Ciarrochi, Louise Hayes / GWP / 2022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21" calcext:value-type="float">
            <text:p>121</text:p>
          </table:table-cell>
          <table:table-cell office:value-type="string" calcext:value-type="string">
            <text:p>We are the world : English for the intellectually and professionally active / Zofia M. Patoka, Alicja Fandrejewska / Wydawnictwo Poltext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2" calcext:value-type="float">
            <text:p>122</text:p>
          </table:table-cell>
          <table:table-cell office:value-type="string" calcext:value-type="string">
            <text:p>Wielka księga superskarbów. To co naprawdę się liczy / Susanna Isen Rocio Bonilla / Wyd. Mamani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3" calcext:value-type="float">
            <text:p>123</text:p>
          </table:table-cell>
          <table:table-cell office:value-type="string" calcext:value-type="string">
            <text:p>Wojenna korona / Elżbieta Cherezińska / Zysk i S-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4" calcext:value-type="float">
            <text:p>124</text:p>
          </table:table-cell>
          <table:table-cell office:value-type="string" calcext:value-type="string">
            <text:p>WordPress 5 : rewolucja Gutenberga / Paweł Wimmer / Helion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5" calcext:value-type="float">
            <text:p>125</text:p>
          </table:table-cell>
          <table:table-cell office:value-type="string" calcext:value-type="string">
            <text:p>Wydolność 2.0. Wykorzystaj potencjał ciała i usprawnij umysł / Ben Greenfield / Galaktyk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6" calcext:value-type="float">
            <text:p>126</text:p>
          </table:table-cell>
          <table:table-cell office:value-type="string" calcext:value-type="string">
            <text:p>Wykończ tę książkę. Jak zakumplować się z książką z obrazkami / Keri Smith / Wyd. Kropka</text:p>
          </table:table-cell>
          <table:table-cell office:value-type="float" office:value="1" calcext:value-type="float">
            <text:p>1</text:p>
          </table:table-cell>
        </table:table-row>
        <table:table-row table:style-name="ro4">
          <table:table-cell office:value-type="float" office:value="127" calcext:value-type="float">
            <text:p>127</text:p>
          </table:table-cell>
          <table:table-cell office:value-type="string" calcext:value-type="string">
            <text:p>Zagubieni w szkole. Jak odkryć źródła szkolnych trudności dziecka i pomóc mu je przezwyciężyć / Ross W. Greene / Mamania / 2020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8" calcext:value-type="float">
            <text:p>128</text:p>
          </table:table-cell>
          <table:table-cell office:value-type="string" calcext:value-type="string">
            <text:p>Założenia działań w cyberprzestrzeni / Dela Piotr T. / PWN / 2022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29" calcext:value-type="float">
            <text:p>129</text:p>
          </table:table-cell>
          <table:table-cell office:value-type="string" calcext:value-type="string">
            <text:p>Zełenski : poza scenariuszem / Serhij Rudenko / Wydawnictwo Poznańskie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0" calcext:value-type="float">
            <text:p>130</text:p>
          </table:table-cell>
          <table:table-cell office:value-type="string" calcext:value-type="string">
            <text:p>Zemsta i przebaczenie. tom 1 Joanna Jax Videograf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1" calcext:value-type="float">
            <text:p>131</text:p>
          </table:table-cell>
          <table:table-cell office:value-type="string" calcext:value-type="string">
            <text:p>Zemsta i przebaczenie. Tom 2 Joanna Jax Videograf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2" calcext:value-type="float">
            <text:p>132</text:p>
          </table:table-cell>
          <table:table-cell office:value-type="string" calcext:value-type="string">
            <text:p>Zemsta i przebaczenie. Tom 3 Joanna Jax Videograf 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office:value-type="float" office:value="133" calcext:value-type="float">
            <text:p>133</text:p>
          </table:table-cell>
          <table:table-cell office:value-type="string" calcext:value-type="string">
            <text:p>Zwierzę / Lisa Taddeo / Wyd. Agora</text:p>
          </table:table-cell>
          <table:table-cell office:value-type="float" office:value="1" calcext:value-type="float">
            <text:p>1</text:p>
          </table:table-cell>
        </table:table-row>
        <table:table-row table:style-name="ro2">
          <table:table-cell table:style-name="ce11"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l" fo:country="PL" style:font-name-asian="Microsoft YaHei" style:font-size-asian="10pt" style:language-asian="zh" style:country-asian="CN" style:font-name-complex="Arial1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number number:decimal-places="0" number:min-decimal-places="0" number:min-integer-digits="1" number:grouping="true"/>
    </number:number-style>
    <number:number-style style:name="N107">
      <number:text>-</number:text>
      <number:number number:decimal-places="0" number:min-decimal-places="0" number:min-integer-digits="1" number:grouping="true"/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time-style style:name="N111">
      <number:minutes number:style="long"/>
      <number:text>:</number:text>
      <number:seconds number:style="long"/>
    </number:time-style>
    <number:time-style style:name="N11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3">
      <number:minutes number:style="long"/>
      <number:text>:</number:text>
      <number:seconds number:style="long" number:decimal-places="1"/>
    </number:time-style>
    <number:number-style style:name="N114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fo:page-width="29.7cm" fo:page-height="21.001cm" style:num-format="1" style:print-orientation="landscape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ona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2-10-03T11:30:50.574000000</meta:creation-date>
    <dc:date>2022-10-03T13:09:26.384000000</dc:date>
    <meta:editing-duration>PT3M54S</meta:editing-duration>
    <meta:editing-cycles>2</meta:editing-cycles>
    <meta:generator>LibreOffice/7.4.1.2$Windows_X86_64 LibreOffice_project/3c58a8f3a960df8bc8fd77b461821e42c061c5f0</meta:generator>
    <meta:print-date>2022-10-03T13:07:46.058000000</meta:print-date>
    <meta:document-statistic meta:table-count="1" meta:cell-count="354" meta:object-count="0"/>
  </office:meta>
</office:document-meta>
</file>